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свао-ответят-на-вопросы-по-энергосбережению"/>Жителям СВАО ответят на вопросы по энергосбережению<text:bookmark-end text:name="жителям-свао-ответят-на-вопросы-по-энергосбережению"/></text:h>
      <text:p text:style-name="First_20_paragraph">20.08.2020</text:p>
      <text:p text:style-name="Text_20_body"><text:span text:style-name="T1">Жители СВАО смогут узнать, какие лампочки расходуют меньше электричества, если обратятся в городское казенное учреждение «Энергетика». Об этом сообщили в пресс-службе предприятия.</text:span></text:p>
      <text:p text:style-name="Text_20_body">- Правительство Москвы своим распоряжением №390-РП с 20 июня 2020 передало нашему учреждению функций регионального центра энергосбережения, - пояснили сотрудники «Энергетики».</text:p>
      <text:p text:style-name="Text_20_body">Теперь, обратившись в ГКУ, можно узнать, как провести оценку потерь тепла жилого дома и подъезда, узнать какие электроприборы расходуют меньше электроэнергии, а также получить ответы на иные вопросы, связанные с энергосбережением.</text:p>
      <text:p text:style-name="Text_20_body">Задать вопросы можно по телефону, или написав письмо на электронную почту.</text:p>
      <text:p text:style-name="Text_20_body">ГКУ «Энергетика»</text:p>
      <text:p text:style-name="Text_20_body">телефон call-центра (495) 694-2082.</text:p>
      <text:p text:style-name="Text_20_body">Эл. почта - <text:a xlink:type="simple" xlink:href="mailto:%20info@energo.mos.ru" office:name=""><text:span text:style-name="Definition">info@energo.mos.ru</text:span></text:a>, сайт www.<text:a xlink:type="simple" xlink:href="https://energo.mos.ru/reception/" office:name=""><text:span text:style-name="Definition">energo.mos.ru/reception</text:span></text:a></text:p>
      <text:p text:style-name="Text_20_body"><text:line-break/></text:p>
      <text:p text:style-name="Text_20_body">Адрес страницы: <text:a xlink:type="simple" xlink:href="http://marfino.mos.ru/presscenter/news/detail/9150488.html" office:name=""><text:span text:style-name="Definition">http://marfino.mos.ru/presscenter/news/detail/9150488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5:14:32Z</meta:creation-date>
    <dc:date>2023-08-02T15:14:32Z</dc:date>
  </office:meta>
</office:document-meta>
</file>