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готов-к-вводу-в-эксплуатацию-роддом-при-инфекционной-больнице-2"/>В Москве готов к вводу в эксплуатацию роддом при инфекционной больнице №2<text:bookmark-end text:name="в-москве-готов-к-вводу-в-эксплуатацию-роддом-при-инфекционной-больнице-2"/></text:h>
      <text:p text:style-name="First_20_paragraph">29.12.2016</text:p>
      <text:p text:style-name="Text_20_body"><text:span text:style-name="T1">Первый корпус роддома №2 на Соколиной горе в Москве построен и скоро будет введен в эксплуатацию. Такие сведения стали известны от председателя Мосгосстройнадзора Олега Антосенко.</text:span></text:p>
      <text:p text:style-name="Text_20_body">Как сказал Антосенко в своем обращении к прессе, разрешение на ввод в эксплуатацию родильного дома при инфекционной клинической больнице №2 в Москве уже получено.</text:p>
      <text:p text:style-name="Text_20_body">Полностью построен первый корпус роддома. Он рассчитан на 130 коек. В здании имеются корпуса для приема и выписки больных, в том числе для ВИЧ-инфицированных беременных женщин Москвы. Имеется все необходимое оборудование для проведения диагностики новорожденных детей и их матерей.</text:p>
      <text:p text:style-name="Text_20_body">- В учреждения детского здравоохранения поставлено свыше 14,3 тыс. единиц современного медицинского оборудования, - также уточнили в пресс-службе Мосгосстройнадзора.</text:p>
      <text:p text:style-name="Text_20_body"><text:line-break/></text:p>
      <text:p text:style-name="Text_20_body">Адрес страницы: <text:a xlink:type="simple" xlink:href="http://marfino.mos.ru/presscenter/news/detail/4560528.html" office:name=""><text:span text:style-name="Definition">http://marfino.mos.ru/presscenter/news/detail/4560528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8T19:28:28Z</meta:creation-date>
    <dc:date>2024-01-18T19:28:28Z</dc:date>
  </office:meta>
</office:document-meta>
</file>