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о-просьбе-местного-жителя-в-марфине-отремонтировали-детскую-горку"/>По просьбе местного жителя в Марфине отремонтировали детскую горку<text:bookmark-end text:name="по-просьбе-местного-жителя-в-марфине-отремонтировали-детскую-горку"/></text:h>
      <text:p text:style-name="First_20_paragraph">07.11.2016</text:p>
      <text:p text:style-name="Text_20_body"><text:span text:style-name="T1">Сотрудники коммунальных служб района Марфино отремонтировали детскую горку во дворе дома №28, корп. 1 по улице Академика Королева. Ранее на портал «Наш город» обратился местный житель. Мужчина сообщил, что на детской площадке по указанному адресу отломана подножка на горке.</text:span><text:line-break/><text:line-break/>После обработки заявки на место выехали представители ГБУ «Жилищник района Марфино». О проделанных работах отчиталась глава управы Марфина Любовь Сабирзянова.<text:line-break/><text:line-break/>«В настоящее время выполнены работы по ремонту игрового элемента детского комплекса (ремонт подножки), нарушение устранено», − говорится в официальном ответе за подписью главы управы.<text:line-break/><text:line-break/>Напомним, каждый житель района может сообщить о проблеме городского хозяйства через портал «Наш город» и получить необходимую помощь в кратчайшие сроки. (аг) </text:p>
      <text:p text:style-name="Text_20_body"><text:line-break/></text:p>
      <text:p text:style-name="Text_20_body">Адрес страницы: <text:a xlink:type="simple" xlink:href="http://marfino.mos.ru/presscenter/news/detail/4140291.html" office:name=""><text:span text:style-name="Definition">http://marfino.mos.ru/presscenter/news/detail/4140291.html</text:span></text:a></text:p>
      <text:p text:style-name="Text_20_body"><text:a xlink:type="simple" xlink:href="http://marfino.mos.ru" office:name=""><text:span text:style-name="Definition">Управа района Марф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6-03T10:16:02Z</meta:creation-date>
    <dc:date>2025-06-03T10:16:02Z</dc:date>
  </office:meta>
</office:document-meta>
</file>