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е-кружки-могут-появиться-в-школах-марфина"/>Новые кружки могут появиться в школах Марфина<text:bookmark-end text:name="новые-кружки-могут-появиться-в-школах-марфина"/></text:h>
      <text:p text:style-name="First_20_paragraph">05.08.2016</text:p>
      <text:p text:style-name="Text_20_body"><text:span text:style-name="T1">Родители школьников из района Марфино выберут кружки и секции, которые могут появиться в школах района уже в новом учебном году. Новое голосование на городском портале «Активный гражданин» затронуло вопрос досуга школьников после занятий.</text:span></text:p>
      <text:p text:style-name="Text_20_body"><text:line-break/></text:p>
      <text:p text:style-name="Text_20_body">В голосовании предлагается выбрать до шести вариантов ответов. В школах района могут появиться кружки технической, естественно-научной, художественной, туристско-краеведческой или же социально-педагогической направленности.</text:p>
      <text:p text:style-name="Text_20_body"><text:line-break/></text:p>
      <text:p text:style-name="Text_20_body">− Каждая московская школа после уроков превращается в настоящий творческий центр. Здесь открываются кружки и секции хореографии, рисунка, театральные, языковые, математические студии. Будет полезным, если досуг ребят будет скорректирован в соответствии с их желаниями и потребностями, − сообщили инициаторы голосования.</text:p>
      <text:p text:style-name="Text_20_body"><text:line-break/></text:p>
      <text:p text:style-name="Text_20_body">Пожелания москвичей, проголосовавших в опросе, отразятся на расписании кружков и секций на новый учебный год. В районе Марфино это может коснуться кадетской школы №6 и общеобразовательной школы №1494. (ак)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news/detail/3483369.html" office:name=""><text:span text:style-name="Definition">http://marfino.mos.ru/presscenter/news/detail/3483369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6:34:16Z</meta:creation-date>
    <dc:date>2023-07-26T06:34:16Z</dc:date>
  </office:meta>
</office:document-meta>
</file>