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мирный-день-без-табака-ежегодно-отмечается-31-мая-по-инициативе-всемирной-организации-здравоохранения"/>Всемирный день без табака ежегодно отмечается 31 мая по инициативе Всемирной организации здравоохранения<text:bookmark-end text:name="всемирный-день-без-табака-ежегодно-отмечается-31-мая-по-инициативе-всемирной-организации-здравоохранения"/></text:h>
      <text:p text:style-name="First_20_paragraph">17.06.2016</text:p>
      <text:p text:style-name="Text_20_body"/>
      <text:p text:style-name="Text_20_body"><text:span text:style-name="T1">По оценке ВОЗ курильщики на планете составляют треть всех жителей старше 15 лет. Этот показатель постоянно растет благодаря подрастающим поколениям, поэтому разработка и внедрение методов профилактики курения требует в помощь медицине привлечения работающих в социальных сферах воспитателей, педагогов и, конечно же, психологов.</text:span></text:p>
      <text:p text:style-name="Text_20_body">Наибольший вред курение наносит сердечно-сосудистой системе, дыхательной системе и, наконец, является фактором, провоцирующим появления раковых опухолей.</text:p>
      <text:p text:style-name="Text_20_body">Около 30% смертей от раковых заболеваний напрямую связаны с курением. Курение является основной причиной многих видов раковых заболеваний: 1. Рак легких, трахеи и бронхов (85%). 2. Рак гортани (84%). 3. Рак ротовой полости, включая губы и язык (92%). 4. Рак пищевода (78%). 5. Рак поджелудочной железы (29%). 6. Рак мочевого пузыря (47%). 7. Рак почек (48%).</text:p>
      <text:p text:style-name="Text_20_body">Курение, несомненно, оказывает свое пагубное влияние на все системы организма, но описание всех воздействий курения на организм курильщика вылилось бы в отдельный медицинский справочник.</text:p>
      <text:p text:style-name="Text_20_body">Во многих странах у курящих людей прав меньше, чем у некурящих. Работоспособность у некурящих людей выше: они быстрее решают поставленные задачи. Некурящий человек не тратит времени на «перекуры», реже болеет. И дома, и в общественных местах некурящий человек часто вынужден находиться рядом с курильщиком и вдыхать табачный дым. Курение в присутствии некурящих – это не только элементарная невоспитанность, но и покушение на чужое здоровье. В этой ситуации некурящий человек получает даже большую дозу вредных веществ, чем сам курильщик.</text:p>
      <text:p text:style-name="Text_20_body">После того, как человек бросает курить уже через месяц значительно очистится дыхание и перестанет беспокоить хронический кашель. Высыпаться станете легче. Повысится работоспособность. Общий тонус значительно возрастет. Через 3-6 месяцев легкие освободятся от вредных продуктов горения табака (смолы, табачная пыль и т.д.).</text:p>
      <text:p text:style-name="Text_20_body">Через 1 год на 50% снизится риск развития коронарной болезни.</text:p>
      <text:p text:style-name="Text_20_body">Через 5 лет значительно снизится вероятность заболеть раком легких.</text:p>
      <text:p text:style-name="Text_20_body">Необходимы активные и постоянные действия на разных уровнях по всем основным направлениям профилактики курения:</text:p>
      <text:p text:style-name="Text_20_body">•профилактика курения, начиная с детского возраста;</text:p>
      <text:p text:style-name="Text_20_body">•проведение широких мероприятий пропаганды против курения с привлечением СМИ;</text:p>
      <text:p text:style-name="Text_20_body">•разработка программ поощрения некурящих для воздержания их от начала курения;</text:p>
      <text:p text:style-name="Text_20_body">•запрет свободного курения в общественных местах для снижения пассивного курения некурящих;</text:p>
      <text:p text:style-name="Text_20_body">•психологическая поддержка и помощь всем, кто решил для себя бросить курить, чтобы они вновь не закурили.</text:p>
      <text:p text:style-name="Text_20_body">В школах необходимо организовывать специальные уроки о вреде курения, из которых подростки должны понять, что начать курить легко, а вот бросить очень трудно. Нужно настойчиво объяснять, что, начав курить, становишься зависимым от сигарет и медленно, но уверенно приносишь вред своему организму. Учащиеся должны уяснить для себя, что некурящие лучше выглядят, дольше живут, намного активнее и более успешны, чем курильщики. Задача педагогов – помочь сделать выбор в пользу отказа от курения.</text:p>
      <text:p text:style-name="Text_20_body">Еще один аспект успешной борьбы с масштабным курением — профилактика курения на рабочих местах. Для этого работодатель обязан запретить соответствующим приказом дымить на рабочих местах. Жалобы некурящих на курение в местах общего пользования должны удовлетворяться в пользу первых.</text:p>
      <text:p text:style-name="Text_20_body">Научно доказано, что самый эффективный способ профилактики зависимости от табака являются занятия каким-либо видом спорта. Физические нагрузки стимулируют выработку «гормонов удовольствия» и решают проблемы, с которыми раньше «боролась» сигарета, – это снятие состояния стресса, снижение веса, повышение самооценки.</text:p>
      <text:p text:style-name="Text_20_body">Пусть не пагубная зависимость, а спорт и активный образ жизни станет выбором всех – от мала до велика.</text:p>
      <text:p text:style-name="Text_20_body">Территориальный отдел Управления Роспотребнадзора по г.Москве в Северо-Восточном административном округе города Москва призывают жителей округа стать активными участниками мероприятий, посвященных Всемирному дню без табака, а курящую часть населения – навсегда отказаться от сигарет.</text:p>
      <text:p text:style-name="Text_20_body"><text:line-break/></text:p>
      <text:p text:style-name="Text_20_body">Адрес страницы: <text:a xlink:type="simple" xlink:href="http://marfino.mos.ru/presscenter/news/detail/3175374.html" office:name=""><text:span text:style-name="Definition">http://marfino.mos.ru/presscenter/news/detail/317537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6T01:57:51Z</meta:creation-date>
    <dc:date>2024-12-26T01:57:51Z</dc:date>
  </office:meta>
</office:document-meta>
</file>