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троители-установили-пролетные-строения-пешеходного-моста-тпу-владыкино"/>Строители установили пролетные строения пешеходного моста ТПУ «Владыкино»<text:bookmark-end text:name="строители-установили-пролетные-строения-пешеходного-моста-тпу-владыкино"/></text:h>
      <text:p text:style-name="First_20_paragraph">26.05.2016</text:p>
      <text:p text:style-name="Text_20_body"><text:line-break/><text:span text:style-name="T1">Один из этапов строительства пешеходного моста на ТПУ «Владыкино» в Марфино Завершился один из этапов строительства пешеходного моста на ТПУ «Владыкино»: установлены пролетные строения надземного перехода.</text:span><text:line-break/><text:line-break/>Как сообщил руководитель Департамента строительства Москвы Андрей Бочкарев, строительство ТПУ «Владыкино», основные сооружения которого будут располагаться в Северо-восточном округе столицы в районах Марфино и Отрадное, идет полным ходом.<text:line-break/><text:line-break/>- Установка пролетных строений пешеходного моста транспортно-пересадочного узла «Владыкино» завершена, - заявил Бочкарев.<text:line-break/><text:line-break/>Переход длиной 170 м соединит северный и южный вестибюли станции метро «Владыкино» с Московской кольцевой железной дорогой. ТПУ строят по принципу «сухие ноги»: для пересадки с метро на электричку пассажирам не придется выходить на улицу. Входы и выходы пешеходного моста будут располагаться по обе стороны МКЖД - в направлениях к Сигнальному проезду и к Станционной улице. Около ТПУ будет также обустроена разворотно-парковочная площадка для городского транспорта.<text:line-break/><text:line-break/>В Департаменте строительства отметили, что работы на транспортно-пересадочном узле ведутся в две смены: днем трудится 80 человек, ночью - 27. В проекте ТПУ – станция МКЖД с кассами, турникетами и эскалаторами.</text:p>
      <text:p text:style-name="Text_20_body"><text:line-break/></text:p>
      <text:p text:style-name="Text_20_body">Адрес страницы: <text:a xlink:type="simple" xlink:href="http://marfino.mos.ru/presscenter/news/detail/3023656.html" office:name=""><text:span text:style-name="Definition">http://marfino.mos.ru/presscenter/news/detail/3023656.html</text:span></text:a></text:p>
      <text:p text:style-name="Text_20_body"><text:a xlink:type="simple" xlink:href="http://marfino.mos.ru" office:name=""><text:span text:style-name="Definition">Управа района Марф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7-14T20:09:09Z</meta:creation-date>
    <dc:date>2024-07-14T20:09:09Z</dc:date>
  </office:meta>
</office:document-meta>
</file>