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итель-марфинской-школы-1494-стала-лауреатом-конкурса-педагог-года-москвы-2016"/>Учитель марфинской школы №1494 стала лауреатом конкурса «Педагог года Москвы-2016»<text:bookmark-end text:name="учитель-марфинской-школы-1494-стала-лауреатом-конкурса-педагог-года-москвы-2016"/></text:h>
      <text:p text:style-name="First_20_paragraph">24.05.2016</text:p>
      <text:p text:style-name="Text_20_body"><text:span text:style-name="T1">Учитель английского языка школы №1494 Евгения Мухина стала одной из девяти лучших педагогов столицы с правом представлять город на всероссийском этапе в сентябре.</text:span></text:p>
      <text:p text:style-name="Text_20_body">Всего в конкурсе «Педагог года Москвы-2016» приняло участие девять тысяч учителей из Москвы. Отбор участников в конкурсе «Учитель года-2016» проходил на основе участия в метапредметной олимпиаде «Московский учитель». Итогом олимпиады стали подготовленные эссе на тему «Свобода, выбор и ответственность современного учителя», визитная карточка «Я московский учитель» и видеоролик «Просто о сложном». В результате финалистами стали тридцать человек. Каждый из них на городской базе конкурса в Поведниках показал свой мастер-класс, разработал проект и педсовет, а также попробовал свои силы в импровизационном задании.</text:p>
      <text:p text:style-name="Text_20_body">– Мастер-класс Евгении Мухиной «Антистресс» имел практическую значимость и был оценён по достоинству, а уверенное выступление в команде с показом умений и навыков по использованию информационных технологий и креативное мышление в импровизации позволили нашему учителю войти в число лауреатов, – рассказал представитель администрации школы.</text:p>
      <text:p text:style-name="Text_20_body">Завершающей частью конкурсных испытаний регионального этапа стало традиционное общение с руководителем департамента образования Москвы Исааком Калиной. После этого победители и лауреаты начали активные встречи на разных уровнях и занятия в магистратуре МГПУ по подготовке руководящих кадров. Так, 18 мая состоялась встреча с мэром Москвы Сергеем Собяниным, который высоко оценил профессиональное мастерство педагогов.</text:p>
      <text:p text:style-name="Text_20_body">Теперь Евгении Мухиной предстоит активная работа по подготовке к Всероссийскому съезду учителей в сентябре 2016 года. Она вошла в команду по работе над проектом «Смысловое чтение и работа с текстом: метапредметный аспект». </text:p>
      <text:p text:style-name="Text_20_body"><text:line-break/></text:p>
      <text:p text:style-name="Text_20_body">Адрес страницы: <text:a xlink:type="simple" xlink:href="http://marfino.mos.ru/presscenter/news/detail/3007507.html" office:name=""><text:span text:style-name="Definition">http://marfino.mos.ru/presscenter/news/detail/3007507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0:44:45Z</meta:creation-date>
    <dc:date>2023-05-30T20:44:45Z</dc:date>
  </office:meta>
</office:document-meta>
</file>