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мотр-конкурс-город-для-всех-объявлен-в-столице"/>Смотр-конкурс «Город для всех» объявлен в столице<text:bookmark-end text:name="смотр-конкурс-город-для-всех-объявлен-в-столице"/></text:h>
      <text:p text:style-name="First_20_paragraph">11.04.2016</text:p>
      <text:p text:style-name="Text_20_body"/>
      <text:p text:style-name="Text_20_body"><text:span text:style-name="T1">В 2016 году продолжено проведение в городе Москве смотра-конкурса «Город для всех!», который проводится на основании распоряжения Правительства Москвы от 8 мая 2009 года № 890-РП.</text:span></text:p>
      <text:p text:style-name="Text_20_body">Конкурс проходит в 2 этапа: на окружном и городском уровнях.</text:p>
      <text:p text:style-name="Text_20_body">В 2016 году первый этап проводится с апреля по июль окружными конкурсными комиссиями, формируемые префектурами административных округов города Москвы.<text:line-break/></text:p>
      <text:p text:style-name="Text_20_body">В Конкурсе могут принимать участие организации различных правовых форм и форм собственности, отраслевой экономики.</text:p>
      <text:p text:style-name="Text_20_body">Номинации городского смотра-конкурса «Город для всех!»:</text:p>
      <text:p text:style-name="Text_20_body">· Учреждения социальной защиты, отделения Пенсионного фонда и бюро МСЭ;</text:p>
      <text:p text:style-name="Text_20_body">· Учреждения культуры (театр, кинотеатр, музей, библиотека);</text:p>
      <text:p text:style-name="Text_20_body">· Учреждения образования (детский сад, школа, колледж, техникум, ВУЗ, НОУ и т.д.);</text:p>
      <text:p text:style-name="Text_20_body">· Медицинские организации (больница, поликлиника, аптека);</text:p>
      <text:p text:style-name="Text_20_body">· Учреждения физической культуры и спорта (физкультурно-оздоровительные комплексы — ФОКи, бассейны, детские спортивные школы);</text:p>
      <text:p text:style-name="Text_20_body">· Учреждения потребительского рынка и услуг;</text:p>
      <text:p text:style-name="Text_20_body">· Офисные центры и предприятия;</text:p>
      <text:p text:style-name="Text_20_body">· Жилые дома;</text:p>
      <text:p text:style-name="Text_20_body">· Дворовые территории;</text:p>
      <text:p text:style-name="Text_20_body">· Рекреационные зоны;</text:p>
      <text:p text:style-name="Text_20_body">· Дорожно-транспортные инфраструктуры;</text:p>
      <text:p text:style-name="Text_20_body">· городские организации по типу центров обслуживания населения (ГУП ДЭЗ, ГУ ИС районов, отделы субсидий, центры обслуживания населения, паспортный стол, МФЦ).</text:p>
      <text:p text:style-name="Text_20_body">Заявки на участие в Конкурсе представляются в конкурсную комиссию управ районов по месту расположения объекта претендующего на звание «Объект безбарьерной среды».</text:p>
      <text:p text:style-name="Horizontal_20_Line"/>
      <text:p text:style-name="First_20_paragraph"><text:a xlink:type="simple" xlink:href="/upload/medialibrary/841/kp_dlya_proekta_moya_ulitsa.pdf" office:name="kp_dlya_proekta_moya_ulitsa.pdf"><text:span text:style-name="Definition"><text:span text:style-name="T1">Положении о проведении городского смотра конкурса «Город для всех».</text:span></text:span></text:a></text:p>
      <text:p text:style-name="Horizontal_20_Line"/>
      <text:p text:style-name="First_20_paragraph"><text:line-break/></text:p>
      <text:p text:style-name="Text_20_body"><text:line-break/></text:p>
      <text:p text:style-name="Text_20_body">Адрес страницы: <text:a xlink:type="simple" xlink:href="http://marfino.mos.ru/presscenter/news/detail/2738618.html" office:name=""><text:span text:style-name="Definition">http://marfino.mos.ru/presscenter/news/detail/2738618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9:37:40Z</meta:creation-date>
    <dc:date>2023-05-16T09:37:40Z</dc:date>
  </office:meta>
</office:document-meta>
</file>