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в-галерее-пересветов-переулок-открылась-выставка-графических-работ-светланы-шуваевой"/>В Москве в галерее «Пересветов переулок» открылась выставка графических работ Светланы Шуваевой<text:bookmark-end text:name="в-москве-в-галерее-пересветов-переулок-открылась-выставка-графических-работ-светланы-шуваевой"/></text:h>
      <text:p text:style-name="First_20_paragraph">17.11.2015</text:p>
      <text:p text:style-name="Text_20_body">18 ноября в галерее «Пересветов переулок» начинает работать новая выставка графических работ Светланы Шуваевой. В экспозицию выставки входит около 35 рисунков, изображающих толпу людей в разных публичных пространствах - в кинотеатре, бассейне, переходе метро, на концерте, уличном празднике. Своими фигурами люди создают единый плотный ритмический узор.</text:p>
      <text:p text:style-name="Text_20_body"><text:line-break/></text:p>
      <text:p text:style-name="Text_20_body"><text:line-break/></text:p>
      <text:p text:style-name="Text_20_body">                                  <text:span text:style-name="T1">Картина Светланы Шуваевой.</text:span></text:p>
      <text:p text:style-name="Text_20_body"><text:line-break/></text:p>
      <text:p text:style-name="Text_20_body">Светлана Шуваева родилась в 1986 году в городе Бугульма, Татарстан. В 2010 окончила Самарский государственный архитектурно-строительный Университет (факультет дизайна окружающей среды). Светлана создает работы в жанре абстрактный экспрессионизм, используя нестандартные техники нанесения изображения.</text:p>
      <text:p text:style-name="Text_20_body"><text:line-break/></text:p>
      <text:p text:style-name="Text_20_body"><text:span text:style-name="T1">Выставка продлится до 13 декабря.</text:span></text:p>
      <text:p text:style-name="Text_20_body"><text:span text:style-name="T1">Место проведения: Галерея «Пересветов переулок»</text:span></text:p>
      <text:p text:style-name="Text_20_body"><text:span text:style-name="T1">Адрес: м. Автозаводская, Пересветов переулок, 4/1</text:span></text:p>
      <text:p text:style-name="Text_20_body"><text:span text:style-name="T1">Контакты: 8 (495) 675-22-28, edu@vzmoscow.ru</text:span></text:p>
      <text:p text:style-name="Text_20_body"><text:span text:style-name="T1">Время работы галереи: вторник – воскресенье, 11:00 – 20:00</text:span></text:p>
      <text:p text:style-name="Text_20_body"><text:line-break/></text:p>
      <text:p text:style-name="Text_20_body">Адрес страницы: <text:a xlink:type="simple" xlink:href="http://marfino.mos.ru/presscenter/news/detail/2304612.html" office:name=""><text:span text:style-name="Definition">http://marfino.mos.ru/presscenter/news/detail/2304612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7:36:30Z</meta:creation-date>
    <dc:date>2023-06-28T07:36:30Z</dc:date>
  </office:meta>
</office:document-meta>
</file>