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с-1-по-20-октября-2015-года-проводится-декларационная-кампания-за-3-квартал-2015-года-для-участников-алкогольного-рынка"/>С 1 по 20 октября 2015 года проводится декларационная кампания за 3 квартал 2015 года для участников алкогольного рынка<text:bookmark-end text:name="с-1-по-20-октября-2015-года-проводится-декларационная-кампания-за-3-квартал-2015-года-для-участников-алкогольного-рынка"/></text:h>
      <text:p text:style-name="First_20_paragraph">15.10.2015</text:p>
      <text:p text:style-name="Text_20_body">С 1 по 20 октября 2015 года проводится декларационная кампания за 3 квартал 2015 года. Декларации об объеме розничной продажи алкогольной и спиртосодержащей продукции по форме 11, декларации об объеме розничной продажи пива и пивных напитков, сидра, пуаре, медовухи по форме 12 за 3 квартал 2015 года необходимо подать до 20 октября 2015 года. Организации, осуществляющие розничную продажу алкогольной и спиртосодержащей непищевой продукции, пива и пивных напитков сидра, пуаре, медовухи и зарегистрированные на территории города Москвы представляют декларации по форме 11 и 12 исключительно в форме электронного документа, на региональную площадку города Москвы в информационной системе Федеральной службы по регулированию алкогольного рынка https://service.fsrar.ru/ . Произошли изменения в порядке заполнения деклараций, обновлен классификатор видов продукции. 23 августа 2015 г. был утвержден приказ Росалкогольрегулирования от 23.06.2015 № 169 , который вносит изменения в приказ от 23 августа 2012 г. № 231. Основные изменения, которые вносит приказ: 1. Правила отображения подразделений. В разделе «Сведения по обособленному подразделению» отражаются сведения по каждому подразделению (месту осуществления деятельности), с указанием сокращенного наименования, адреса и КПП, в случае если по юридическому адресу осуществлялась деятельность (были поступления или продажи), или юридический адрес совпадает с фактическим, то сведения должны быть отражены в разделе Сведения по обособленному подразделению». Данные требования относятся так же к Индивидуальным предпринимателям. 2. Порядок отражения сведений о производителе / импортере алкогольной продукции. В розничных декларациях отражается Наименование, ИНН и КПП производителя, в случае если в качестве производителя выступает его обособленное подразделение, то необходимо указывать КПП подразделения. Обращаем внимание, что представление деклараций является прямой обязанностью юридического лица, имеющего действующую лицензию на розничную продажу алкогольной продукции, до момента окончания срока действия лицензии в независимости осуществляет или нет лицензионную деятельность юридическое лицо, приостановлена ли лицензия. Для производителей других государств — членов Таможенного союза, указывается регистрационные (идентификационные, учетные) номера налогоплательщиков. В связи с отсутствием автоматической возможности гарантированно определять место регистрации, организациям и индивидуальным предпринимателям предоставлена возможность самостоятельно определять регион принадлежности, просим обратить внимание на выбор региона регистрации Вашей организации при представлении декларации. За нарушение требований законодательства в части непредставления деклараций, предусмотрены следующие меры ответственности. В соответствии со ст.15.13 КоАП РФ предусмотрена административная ответственность за искажение информации и (или) нарушение порядка и сроков представление деклараций в виде наложения административного штрафа в размере от 5-ти до 10-ти тысяч рублей на должностных лиц, от 50-ти до 100 тысяч рублей на юридических лиц. Согласно требованиям п.3 ст. 20 Федерального закона от 22.11.1995 г. № 171-ФЗ лицензия на розничную продажу алкогольной продукции аннулируется решением суда в случае уклонения от подачи деклараций, повторного в течение одного года несвоевременного представления деклараций в лицензирующий орган. Основанием для отказа в предоставлении государственной услуги при продлении/переоформлении лицензии, согласно п.9 статьи 19 171 Федерального закона, п.2.21.2. Административного регламента, утвержденного постановлением Правительства Москвы от 21.02.2012 №59-ПП, является, в том числе несоответствие заявителя иным лицензионным требованиям, а именно искажение и (или) непредставление в установленные сроки деклараций. Контактный телефон в Департаменте торговли и услуг города Москвы по вопросам декларирования: 8(495)621-18-58.</text:p>
      <text:p text:style-name="Text_20_body"><text:line-break/></text:p>
      <text:p text:style-name="Text_20_body">Адрес страницы: <text:a xlink:type="simple" xlink:href="http://marfino.mos.ru/presscenter/news/detail/2228004.html" office:name=""><text:span text:style-name="Definition">http://marfino.mos.ru/presscenter/news/detail/2228004.html</text:span></text:a></text:p>
      <text:p text:style-name="Text_20_body"><text:a xlink:type="simple" xlink:href="http://marfino.mos.ru" office:name=""><text:span text:style-name="Definition">Управа района Марфин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5-04-10T18:17:15Z</meta:creation-date>
    <dc:date>2025-04-10T18:17:15Z</dc:date>
  </office:meta>
</office:document-meta>
</file>