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люблинско-дмитровской-линии-начал-курсировать-полосатый-экспресс"/>На Люблинско-Дмитровской линии начал курсировать "Полосатый экспресс"<text:bookmark-end text:name="на-люблинско-дмитровской-линии-начал-курсировать-полосатый-экспресс"/></text:h>
      <text:p text:style-name="First_20_paragraph">29.09.2015</text:p>
      <text:p text:style-name="Text_20_body">Московский метрополитен запустил именной поезд, посвящённый амурскому тигру, дальневосточному леопарду и проблемам защиты окружающей среды. Оформленный изнутри с изображениями дальневосточной тайги состав курсирует по Люблинско-Дмитровской линии. Московский метрополитен принял участие в проекте Русского географического общества, Центра "Амурский тигр" и автономной некоммерческой организации "Дальневосточные леопарды" - "Полосатый экспресс". Его центральной частью стал запуск именного поезда. Примечательно, что в последние выходные сентября во Владивостоке отмечают главный экологический праздник Приморья - День тигра. Проект "Полосатый экспресс" реализуется с целью популяризации образов редких представителей семейства кошачьих и формирования бережного отношения к этим животным и среде их обитания. "Полосатый экспресс" стал одиннадцатым именным поездом в Московском метрополитене.</text:p>
      <text:p text:style-name="Text_20_body"><text:line-break/></text:p>
      <text:p text:style-name="Text_20_body">Адрес страницы: <text:a xlink:type="simple" xlink:href="http://marfino.mos.ru/presscenter/news/detail/2189014.html" office:name=""><text:span text:style-name="Definition">http://marfino.mos.ru/presscenter/news/detail/2189014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7T13:54:50Z</meta:creation-date>
    <dc:date>2023-09-07T13:54:50Z</dc:date>
  </office:meta>
</office:document-meta>
</file>