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поздравил-всех-учащихся-москвы-с-днем-знаний"/>Сергей Собянин поздравил всех учащихся Москвы с Днем знаний<text:bookmark-end text:name="сергей-собянин-поздравил-всех-учащихся-москвы-с-днем-знаний"/></text:h>
      <text:p text:style-name="First_20_paragraph">01.09.2015</text:p>
      <text:p text:style-name="Text_20_body">Мэр Москвы Сергей Собянин принял участие в открытии нового здания школы № 830 в районе Покровское-Стрешнево на северо-западе столицы, и поприсутствовал на торжественной линейке. В ходе мероприятия мэр Москвы сообщил, что около 100 тыс. первоклассников пойдут в столичные школы 1 сентября 2015 года.</text:p>
      <text:p text:style-name="Text_20_body">«Сегодня этот день в Москве отмечает более двух млн. школьников, дошколят и студентов. И, конечно, их преподаватели, родители. Москва - самый молодежный и студенческий город России. Поздравляю вас с праздником! Сегодня впервые за 20 лет в первые классы придет почти 100 тыс. первоклассников», - отметил Сергей Собянин.</text:p>
      <text:p text:style-name="Text_20_body">Сергей Собянин также поздравил учеников и всех жителей столицы с Днем знаний и пожелал успешного учебного года.</text:p>
      <text:p text:style-name="Text_20_body">Новое здание школы № 830 было построено в марте 2014 г. – июне 2015 года. по индивидуальному проекту на месте снесенного аварийного здания.</text:p>
      <text:p text:style-name="Text_20_body">Здание рассчитано на обучение 19 классов средней и старшей школы (475 учеников).</text:p>
      <text:p text:style-name="Text_20_body">Школы № 830 является школой инклюзивного (совместного) обучения детей-инвалидов и здоровых детей. Новое здание школы полностью приспособлено для доступа маломобильных детей и взрослых. В том числе, имеются специальные лифты. Входы оборудованы пандусами и тактильными указателями. В дверных проемах отсутствуют пороги.</text:p>
      <text:p text:style-name="Text_20_body">На школьной территории оборудованы волейбольно-баскетбольная площадка, спортивный город, столы для настольного тенниса, велопарковка и зона отдыха с лавочками, клумбами и декоративными элементами.</text:p>
      <text:p text:style-name="Text_20_body">Москва полностью готова к новому 2015/2016 учебному году, отметил мэр Москвы.</text:p>
      <text:p text:style-name="Text_20_body">Вследствие демографического подъема и расширения предложения образовательных услуг за 5 лет контингент системы образования города Москвы увеличился более чем на 200 тыс. человек.</text:p>
      <text:p text:style-name="Text_20_body">Всего 1 сентября 2015 г. детские сады, школы и колледжи города Москвы примут 1,3 млн. обучающихся и воспитанников.</text:p>
      <text:p text:style-name="Text_20_body">1 сентября впервые откроют свои двери 27 новостроек: 14 школьных зданий и 13 зданий детских садов.</text:p>
      <text:p text:style-name="Text_20_body">В целях расширения выбора профильного образования в новом учебном году в школах впервые будут открыты 50 медицинских и 50 инженерных классов.</text:p>
      <text:p text:style-name="Text_20_body">Всего в столице работает 796 образовательных организаций.</text:p>
      <text:p text:style-name="Text_20_body"><text:line-break/></text:p>
      <text:p text:style-name="Text_20_body">Адрес страницы: <text:a xlink:type="simple" xlink:href="http://marfino.mos.ru/presscenter/news/detail/2116706.html" office:name=""><text:span text:style-name="Definition">http://marfino.mos.ru/presscenter/news/detail/2116706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2:58:10Z</meta:creation-date>
    <dc:date>2023-06-07T12:58:10Z</dc:date>
  </office:meta>
</office:document-meta>
</file>