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75-улицах-столицы-изменился-тариф-на-парковку"/>На 75 улицах столицы изменился тариф на парковку<text:bookmark-end text:name="на-75-улицах-столицы-изменился-тариф-на-парковку"/></text:h>
      <text:p text:style-name="First_20_paragraph">10.08.2015</text:p>
      <text:p text:style-name="Text_20_body">C 10 августа на 75 улицах в центре Москвы официально введен прогрессивный тариф на парковку. </text:p>
      <text:p text:style-name="Text_20_body"><text:line-break/></text:p>
      <text:p text:style-name="Text_20_body">C 08.00 до 20.00 за второй и последующие часы автомобилистам придется платить не 80, а 130 рублей. В вечернее и ночное время, то есть с 20.00 до 08.00, будет действовать привычная система оплаты – 80 рублей в час. </text:p>
      <text:p text:style-name="Text_20_body"><text:line-break/></text:p>
      <text:p text:style-name="Text_20_body">В департаменте транспорта подчеркнули, что стоимость первого часа парковки внутри Бульварного кольца не меняется, а дифференцированный тариф введен только на 6,5 процента от общего числа парковок города. </text:p>
      <text:p text:style-name="Text_20_body"><text:line-break/></text:p>
      <text:p text:style-name="Text_20_body">Сейчас в столице всего одна зона, где действует прогрессивный тариф на парковку. Она расположена на территории делового центра Москва-Сити. За первые 120 минут водитель платит по 80 рублей в час, затем – по 130 рублей. </text:p>
      <text:p text:style-name="Text_20_body"><text:line-break/></text:p>
      <text:p text:style-name="Text_20_body">По мнению экспертов, прогрессивный тариф избавит город от "автомобильного лежбища". "Парковочные тарифы должны зависеть от места, времени и продолжительности стоянки. Город не заинтересован в парковке автомобилей, которые остаются в центре города на 12 часов подряд. Иначе центр Москвы превращается в автомобильное лежбище на весь рабочий день", – сказал директор Института экономики транспорта и транспортной политики Высшей школы экономики Михаил Блинкин. </text:p>
      <text:p text:style-name="Text_20_body"><text:line-break/></text:p>
      <text:p text:style-name="Text_20_body">Он отметил, что "предстоит дальнейшее усовершенствование парковочных регламентов". Следующим шагом, по мнению эксперта, может стать дифференциация тарифов в зависимости от использования той или иной территории. В некоторых районах города необходимо регулировать ночные тарифы на парковку, иначе там создаются дорожные заторы.</text:p>
      <text:p text:style-name="Text_20_body"><text:line-break/></text:p>
      <text:p text:style-name="Text_20_body">Адрес страницы: <text:a xlink:type="simple" xlink:href="http://marfino.mos.ru/presscenter/news/detail/2061247.html" office:name=""><text:span text:style-name="Definition">http://marfino.mos.ru/presscenter/news/detail/2061247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8T07:03:13Z</meta:creation-date>
    <dc:date>2025-05-08T07:03:13Z</dc:date>
  </office:meta>
</office:document-meta>
</file>