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зультат-публичных-слушаний-по-проекту-межевания-территории-квартала-ограниченного-ботанической-ул.-комдива-орлова-гостиничным-проездом-проездом-1564а"/>Результат публичных слушаний по проекту межевания территории квартала, ограниченного: Ботанической ул., Комдива Орлова, Гостиничным проездом, проездом № 1564а<text:bookmark-end text:name="результат-публичных-слушаний-по-проекту-межевания-территории-квартала-ограниченного-ботанической-ул.-комдива-орлова-гостиничным-проездом-проездом-1564а"/></text:h>
      <text:p text:style-name="First_20_paragraph">26.09.2014</text:p>
      <text:p text:style-name="Text_20_body"><text:line-break/></text:p>
      <text:p text:style-name="Text_20_body">Адрес страницы: <text:a xlink:type="simple" xlink:href="http://marfino.mos.ru/presscenter/news/detail/1311319.html" office:name=""><text:span text:style-name="Definition">http://marfino.mos.ru/presscenter/news/detail/1311319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2T11:07:42Z</meta:creation-date>
    <dc:date>2024-12-02T11:07:42Z</dc:date>
  </office:meta>
</office:document-meta>
</file>