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й-праздник-пройдет-на-ботанической"/>Спортивный праздник пройдет на Ботанической<text:bookmark-end text:name="спортивный-праздник-пройдет-на-ботанической"/></text:h>
      <text:p text:style-name="First_20_paragraph">09.06.2025</text:p>
      <text:p text:style-name="Text_20_body"><text:span text:style-name="T1">09.06.2025. 10 июня 2025 года в 15:00 в районе Марфино ГБУ «Кентавр филиал Марфино» проводит спортивный праздник «Когда мы едины — мы непобедимы». Об этом сообщается в телеграм-канале управы.</text:span></text:p>
      <text:p text:style-name="Text_20_body">«В программе — весёлые состязания, заряд бодрости и отличного настроения! Принять участие могут все желающие. Приходите всей семьёй — будем вместе играть, соревноваться и радоваться лету!», – говорится в сообщении.</text:p>
      <text:p text:style-name="Text_20_body">Адрес: ул. Ботаническая, д. 8. Вход свободный.</text:p>
      <text:p text:style-name="Text_20_body"><text:line-break/></text:p>
      <text:p text:style-name="Text_20_body">Адрес страницы: <text:a xlink:type="simple" xlink:href="http://marfino.mos.ru/presscenter/news/detail/13017726.html" office:name=""><text:span text:style-name="Definition">http://marfino.mos.ru/presscenter/news/detail/1301772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07:59:23Z</meta:creation-date>
    <dc:date>2025-06-09T07:59:23Z</dc:date>
  </office:meta>
</office:document-meta>
</file>