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олонтеры-сердце-марфино-продолжают-важную-миссию"/>Волонтеры «Сердце Марфино» продолжают важную миссию!<text:bookmark-end text:name="волонтеры-сердце-марфино-продолжают-важную-миссию"/></text:h>
      <text:p text:style-name="First_20_paragraph">04.06.2025</text:p>
      <text:p text:style-name="Text_20_body">Очередная партия гуманитарной помощи отправлена нашим бойцам в зону СВО.</text:p>
      <text:p text:style-name="Text_20_body"><text:line-break/></text:p>
      <text:p text:style-name="Text_20_body">В этот раз в посылках — лекарства, маскировочные сети, огнетушители, маскировочные халаты, блиндажные свечи и теплые одеяла для раненых защитников.</text:p>
      <text:p text:style-name="Text_20_body"><text:line-break/></text:p>
      <text:p text:style-name="Text_20_body">Особое внимание волонтеры уделяют детям, оставшимся без родителей. В интернат поселка Мирное отправлена одежда, обувь, книги, настольные игры и канцелярия.</text:p>
      <text:p text:style-name="Text_20_body"><text:line-break/></text:p>
      <text:p text:style-name="Text_20_body">«Очень важно, чтобы наши бойцы чувствовали поддержку и заботу. В письмах, вложенных в посылки, мы желаем им здоровья, скорейшего завершения войны и возвращения домой», — говорит глава муниципального округа Марфино Зинаида Авдошкина.</text:p>
      <text:p text:style-name="Text_20_body"><text:line-break/></text:p>
      <text:p text:style-name="Text_20_body">Мы приглашаем всех неравнодушных присоединиться к волонтерской группе «Сердце Марфино» и вместе помогать тем, кто сейчас на передовой.</text:p>
      <text:p text:style-name="Text_20_body"><text:line-break/></text:p>
      <text:p text:style-name="Text_20_body">Для участия или получения подробной информации звоните по телефону: 8-495-619-31-45.</text:p>
      <text:p text:style-name="Text_20_body"><text:line-break/></text:p>
      <text:p text:style-name="Text_20_body">Адрес страницы: <text:a xlink:type="simple" xlink:href="http://marfino.mos.ru/presscenter/news/detail/13010600.html" office:name=""><text:span text:style-name="Definition">http://marfino.mos.ru/presscenter/news/detail/13010600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04T10:32:25Z</meta:creation-date>
    <dc:date>2025-06-04T10:32:25Z</dc:date>
  </office:meta>
</office:document-meta>
</file>