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гружение-в-китайскую-культуру-праздник-дуаньу-в-районе-марфино"/>Погружение в китайскую культуру: праздник Дуаньу в районе Марфино!<text:bookmark-end text:name="погружение-в-китайскую-культуру-праздник-дуаньу-в-районе-марфино"/></text:h>
      <text:p text:style-name="First_20_paragraph">28.05.2025</text:p>
      <text:p text:style-name="Text_20_body">Дорогие ученики, родители и все, кто интересуется разнообразием культур! Международная школа «Дружба» с радостью приглашает вас на яркое тематическое мероприятие, посвященное традиционному китайскому празднику Дуаньу.</text:p>
      <text:p text:style-name="Text_20_body"><text:line-break/></text:p>
      <text:p text:style-name="Text_20_body">Вас ждёт знакомство с историей и традициями праздника Дуаньу, викторины, творческие мастер-классы, мастер-класс по изготовлению цзунцзы из бумаги, чтение древних китайских стихов о Дуаньу, дегустация цзунцзы (лакомства из клейкого риса с разнообразными начинками в тростниковых листьях).</text:p>
      <text:p text:style-name="Text_20_body"><text:line-break/></text:p>
      <text:p text:style-name="Text_20_body">Это отличная возможность узнать о древних обычаях, поучаствовать в веселых активностях и почувствовать дух китайской культуры!</text:p>
      <text:p text:style-name="Text_20_body"><text:line-break/></text:p>
      <text:p text:style-name="Text_20_body">Дата и время: 31 мая с 10:30 до 12:00</text:p>
      <text:p text:style-name="Text_20_body">Место проведения: ул. Ботаническая, д. 13 (Международная школа «Дружба»)</text:p>
      <text:p text:style-name="Text_20_body"><text:line-break/></text:p>
      <text:p text:style-name="Text_20_body"/>
      <text:p text:style-name="Text_20_body"><text:span text:style-name="T1">Записаться на мероприятие можно по ссылке:</text:span></text:p>
      <text:p text:style-name="Text_20_body"><text:a xlink:type="simple" xlink:href="https://forms.gle/ogVmFnBD5j9c6FG77" office:name=""><text:span text:style-name="Definition">https://forms.gle/ogVmFnBD5j9c6FG77</text:span></text:a></text:p>
      <text:p text:style-name="Text_20_body"><text:line-break/></text:p>
      <text:p text:style-name="Text_20_body">Адрес страницы: <text:a xlink:type="simple" xlink:href="http://marfino.mos.ru/presscenter/news/detail/12995101.html" office:name=""><text:span text:style-name="Definition">http://marfino.mos.ru/presscenter/news/detail/12995101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8T11:55:43Z</meta:creation-date>
    <dc:date>2025-05-28T11:55:43Z</dc:date>
  </office:meta>
</office:document-meta>
</file>