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т-древности-до-современности-в-гбу-кентавр-филиал-марфино-прошли-соревнования-по-бочча"/>От древности до современности: в ГБУ «Кентавр» филиал «Марфино» прошли соревнования по бочча!<text:bookmark-end text:name="от-древности-до-современности-в-гбу-кентавр-филиал-марфино-прошли-соревнования-по-бочча"/></text:h>
      <text:p text:style-name="First_20_paragraph">20.05.2025</text:p>
      <text:p text:style-name="Text_20_body">Интересный факт: эту игру знали еще 7000 лет назад, а в Древнем Риме она была настолько популярна, что даже солдаты играли в свободные минуты.</text:p>
      <text:p text:style-name="Text_20_body"><text:line-break/></text:p>
      <text:p text:style-name="Text_20_body">Участниками соревнования стали Пионерская дружина «Орлята», общественные советники района, члены Молодежной палаты и активные жители района.</text:p>
      <text:p text:style-name="Text_20_body"><text:line-break/></text:p>
      <text:p text:style-name="Text_20_body">Игра объединила людей разных возрастов и поколений, подарив всем участникам незабываемые эмоции.</text:p>
      <text:p text:style-name="Text_20_body"><text:line-break/></text:p>
      <text:p text:style-name="Text_20_body">Большое спасибо всем участникам за отличную игру!</text:p>
      <text:p text:style-name="Text_20_body"><text:line-break/></text:p>
      <text:p text:style-name="Text_20_body">Адрес страницы: <text:a xlink:type="simple" xlink:href="http://marfino.mos.ru/presscenter/news/detail/12979382.html" office:name=""><text:span text:style-name="Definition">http://marfino.mos.ru/presscenter/news/detail/12979382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15:53:15Z</meta:creation-date>
    <dc:date>2025-05-20T15:53:15Z</dc:date>
  </office:meta>
</office:document-meta>
</file>