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уховные-беседы-от-пасхи-до-троицы"/>Духовные беседы «От Пасхи до Троицы»<text:bookmark-end text:name="духовные-беседы-от-пасхи-до-троицы"/></text:h>
      <text:p text:style-name="First_20_paragraph">19.05.2025</text:p>
      <text:p text:style-name="Text_20_body">Дорогие друзья! Приглашаем вас на встречу с протоиереем храма Живоначальной Троицы отцом Дмитрием Мышевым.</text:p>
      <text:p text:style-name="Text_20_body"><text:line-break/></text:p>
      <text:p text:style-name="Text_20_body">«В рамках беседы будет раскрыт духовный смысл периода между двумя важнейшими православными праздниками, затронуты традиции празднования, а также даны ответы на вопросы участников», – отметила заместитель главы управы Екатерина Якуничева.</text:p>
      <text:p text:style-name="Text_20_body"><text:line-break/></text:p>
      <text:p text:style-name="Text_20_body">Дата и время: 21 мая в 15:00.</text:p>
      <text:p text:style-name="Text_20_body">Место проведения: актовый зал управы района Марфино, ул. Большая Марфинская, д. 4.</text:p>
      <text:p text:style-name="Text_20_body"><text:line-break/></text:p>
      <text:p text:style-name="Text_20_body">Встреча подарит возможность духовного общения и получения мудрых наставлений. Вход свободный!</text:p>
      <text:p text:style-name="Text_20_body"><text:line-break/></text:p>
      <text:p text:style-name="Text_20_body">Адрес страницы: <text:a xlink:type="simple" xlink:href="http://marfino.mos.ru/presscenter/news/detail/12973355.html" office:name=""><text:span text:style-name="Definition">http://marfino.mos.ru/presscenter/news/detail/1297335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9T06:37:22Z</meta:creation-date>
    <dc:date>2025-05-19T06:37:22Z</dc:date>
  </office:meta>
</office:document-meta>
</file>