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ая-пройдет-московский-весенний-велофестиваль"/>17 мая пройдет Московский весенний велофестиваль<text:bookmark-end text:name="мая-пройдет-московский-весенний-велофестиваль"/></text:h>
      <text:p text:style-name="First_20_paragraph">12.05.2025</text:p>
      <text:p text:style-name="Text_20_body"><text:line-break/></text:p>
      <text:p text:style-name="Text_20_body">Первый в этом году велофестиваль пройдет в ближайшую субботу 17 мая. Городок велофестиваля откроется на Зубовской площади в 13:30.</text:p>
      <text:p text:style-name="Text_20_body">Для комфорта всех участников время начала заезда разделили на 3 интервала: 15:00, 16:00 и 17:00. Вход со стороны ул. Большая Пироговская. Сам заезд по традиции пройдет по Садовому кольцу.</text:p>
      <text:p text:style-name="Text_20_body">Важные для участников детали:</text:p>
      <text:p text:style-name="Text_20_body">- При регистрации вам нужно выбрать время старта заезда.</text:p>
      <text:p text:style-name="Text_20_body">- Приезжайте на старт к началу вашего временного отрезка, чтобы всем участникам было комфортно.</text:p>
      <text:p text:style-name="Text_20_body">- Для вашей безопасности рекомендуем использовать экипировку: велошлем, перчатки, защиту для локтей и коленей.</text:p>
      <text:p text:style-name="Text_20_body">- После регистрации вы получите номер участника, который можно распечатать и прикрепить к костюму или велосипеду.</text:p>
      <text:p text:style-name="Text_20_body">Регистрация здесь: <text:a xlink:type="simple" xlink:href="https://mosvelofest.ru/ya-poedu-17may2025/formv.php" office:name=""><text:span text:style-name="Definition">https://mosvelofest.ru/ya-poedu-17may2025/formv.php</text:span></text:a></text:p>
      <text:p text:style-name="Text_20_body"><text:line-break/></text:p>
      <text:p text:style-name="Text_20_body"><text:line-break/></text:p>
      <text:p text:style-name="Text_20_body">Адрес страницы: <text:a xlink:type="simple" xlink:href="http://marfino.mos.ru/presscenter/news/detail/12959743.html" office:name=""><text:span text:style-name="Definition">http://marfino.mos.ru/presscenter/news/detail/12959743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2T11:26:38Z</meta:creation-date>
    <dc:date>2025-05-12T11:26:38Z</dc:date>
  </office:meta>
</office:document-meta>
</file>