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торой-общегородской-субботник-в-марфино-вместе-делаем-район-чище"/>Второй общегородской субботник в Марфино: вместе делаем район чище!<text:bookmark-end text:name="второй-общегородской-субботник-в-марфино-вместе-делаем-район-чище"/></text:h>
      <text:p text:style-name="First_20_paragraph">26.04.2025</text:p>
      <text:p text:style-name="Text_20_body">Сегодня в нашем районе состоялось яркое и доброе событие — субботник, который прошел в сквере между улицами Гостиничная и Станционная.</text:p>
      <text:p text:style-name="Text_20_body"><text:line-break/></text:p>
      <text:p text:style-name="Text_20_body">Совместно с сотрудниками управы и администрации района, муниципальными депутатами, работниками ГБУ «Жилищник района Марфино» и досуговых учреждений, общественными советниками и активными жителями района мы провели работу по уборке территории: собрали мусор, убрали опавшие листья, вывезли ветки и привели сквер в порядок.</text:p>
      <text:p text:style-name="Text_20_body"><text:line-break/></text:p>
      <text:p text:style-name="Text_20_body">После плодотворной работы всех ждала полевая кухня — ароматная каша и горячий чай. Это не только возможность подкрепиться, но и повод пообщаться, поделиться впечатлениями и зарядиться хорошим настроением.</text:p>
      <text:p text:style-name="Text_20_body"><text:line-break/></text:p>
      <text:p text:style-name="Text_20_body">Особую благодарность выражаем всем, кто нашел время и силы присоединиться к общему делу.</text:p>
      <text:p text:style-name="Text_20_body"><text:line-break/></text:p>
      <text:p text:style-name="Text_20_body">Адрес страницы: <text:a xlink:type="simple" xlink:href="http://marfino.mos.ru/presscenter/news/detail/12937698.html" office:name=""><text:span text:style-name="Definition">http://marfino.mos.ru/presscenter/news/detail/12937698.html</text:span></text:a></text:p>
      <text:p text:style-name="Text_20_body"><text:a xlink:type="simple" xlink:href="http://marfino.mos.ru" office:name=""><text:span text:style-name="Definition">Управа района Марф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26T10:49:39Z</meta:creation-date>
    <dc:date>2025-04-26T10:49:39Z</dc:date>
  </office:meta>
</office:document-meta>
</file>