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text:list-style style:name="L1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Text_20_body" style:list-style-name="L1">
      <style:paragraph-properties fo:margin-top="0in" fo:margin-bottom="0in"/>
    </style:style>
  </office:automatic-styles>
  <office:body>
    <office:text>
      <text:h text:style-name="Heading_20_3" text:outline-level="3"><text:bookmark-start text:name="приглашаем-московских-школьников-принять-участие-в-летней-смене"/>Приглашаем московских школьников принять участие в летней смене<text:bookmark-end text:name="приглашаем-московских-школьников-принять-участие-в-летней-смене"/></text:h>
      <text:p text:style-name="First_20_paragraph">25.04.2025</text:p>
      <text:p text:style-name="Text_20_body">Лето наступит уже совсем скоро, а это значит, что образовательный проект «Профильная четверть» вновь откроет свои двери для московских школьников от 7 до 17 лет. Здорово, что большинство ребят сейчас понимают, что лето – не просто свободное время, а еще и миллион возможностей провести его с пользой. И для этого совершенно не нужно никуда ехать.</text:p>
      <text:p text:style-name="Text_20_body">Летние городские смены «Профильной четверти» – это уникальные мастер-классы, досуговые мероприятия самых разнообразных форматов, опытные вожатые и педагоги, а также безграничные возможности для саморазвития. Самостоятельность, ответственность, новые знания и умения – все это смогут приобрести участники наших смен. Лето пройдет, а знания, эмоции и друзья останутся навсегда.</text:p>
      <text:p text:style-name="Text_20_body">Уже сейчас открыта регистрация на первую смену летнего сезона 2025 года. Смена «К.О.Д.» пройдет с 26 мая по 06 июня 2025 года и будет направлена на знакомство школьников с разнообразием программ дополнительного образования. Участники смены будут посещать занятия по художественной, естественно-научной, социально-гуманитарной и другим направленностям.</text:p>
      <text:p text:style-name="Text_20_body">Смена реализуется с 09:00 до 18:00 с питанием (завтрак и обед).</text:p>
      <text:p text:style-name="Text_20_body">Смена проводится сразу на нескольких площадках ГБОУ «Воробьевы горы» по адресам:</text:p>
      <text:list text:style-name="L1">
        <text:list-item>
          <text:p text:style-name="P1">ул. Косыгина, д. 17;</text:p>
        </text:list-item>
        <text:list-item>
          <text:p text:style-name="P1">Новоясеневский пр-кт, д. 30, к. 3;</text:p>
        </text:list-item>
        <text:list-item>
          <text:p text:style-name="P1">ул. Донская, д. 37.</text:p>
        </text:list-item>
      </text:list>
      <text:p text:style-name="First_20_paragraph">Для участия в смене на бесплатной основе необходимо пройти конкурсный отбор (конкурс достижений).</text:p>
      <text:p text:style-name="Text_20_body">Узнать подробнее о смене и зарегистрироваться можно на информационном портале <text:a xlink:type="simple" xlink:href="https://gc.msk.ru/projects/prof" office:name=""><text:span text:style-name="Definition">«Городские программы МДП»</text:span></text:a>.</text:p>
      <text:p text:style-name="Text_20_body">Интересующую информацию также можно уточнить по телефону: 8 (495) 536-00-00, доб. 11-93.</text:p>
      <text:p text:style-name="Text_20_body"><text:line-break/></text:p>
      <text:p text:style-name="Text_20_body">Адрес страницы: <text:a xlink:type="simple" xlink:href="http://marfino.mos.ru/presscenter/news/detail/12936683.html" office:name=""><text:span text:style-name="Definition">http://marfino.mos.ru/presscenter/news/detail/12936683.html</text:span></text:a></text:p>
      <text:p text:style-name="Text_20_body"><text:a xlink:type="simple" xlink:href="http://marfino.mos.ru" office:name=""><text:span text:style-name="Definition">Управа района Марф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29T17:50:11Z</meta:creation-date>
    <dc:date>2025-04-29T17:50:11Z</dc:date>
  </office:meta>
</office:document-meta>
</file>