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fo:font-weight="bold" style:font-style-asian="italic" style:font-style-complex="italic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-марфине-пройдет-общегородской-субботник"/>В Марфине пройдет общегородской субботник<text:bookmark-end text:name="в-марфине-пройдет-общегородской-субботник"/></text:h>
      <text:p text:style-name="First_20_paragraph">25.04.2025</text:p>
      <text:p text:style-name="Text_20_body"><text:span text:style-name="T1">25.04.2025. 26 апреля в 10.00 жителей района приглашают принять участие в общегородском субботнике. Об этом сообщается в телеграм-канале управы.</text:span></text:p>
      <text:p text:style-name="Text_20_body">«Присоединиться могут все желающие — взрослые и дети, семьи и друзья! Не забудьте взять с собой хорошее настроение, а весь необходимый инвентарь мы предоставим на месте. Давайте сделаем наш район чище и красивее вместе!», – говорится в сообщении.</text:p>
      <text:p text:style-name="Text_20_body">Место проведения: Сквер между ул. Станционная и ул. Гостиничная</text:p>
      <text:p text:style-name="Text_20_body">Место сбора и выдачи инвентаря: ул. Гостиничная, д. 10А.</text:p>
      <text:p text:style-name="Text_20_body"><text:line-break/></text:p>
      <text:p text:style-name="Text_20_body">Адрес страницы: <text:a xlink:type="simple" xlink:href="http://marfino.mos.ru/presscenter/news/detail/12935605.html" office:name=""><text:span text:style-name="Definition">http://marfino.mos.ru/presscenter/news/detail/12935605.html</text:span></text:a></text:p>
      <text:p text:style-name="Text_20_body"><text:a xlink:type="simple" xlink:href="http://marfino.mos.ru" office:name=""><text:span text:style-name="Definition">Управа района Марф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4-25T06:48:17Z</meta:creation-date>
    <dc:date>2025-04-25T06:48:17Z</dc:date>
  </office:meta>
</office:document-meta>
</file>