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уховное-просвещение-в-нашем-районе"/>Духовное просвещение в нашем районе!<text:bookmark-end text:name="духовное-просвещение-в-нашем-районе"/></text:h>
      <text:p text:style-name="First_20_paragraph">14.04.2025</text:p>
      <text:p text:style-name="Text_20_body">В управе района состоялась лекция протоиерея храма Живоначальной Троицы отца Димитрия Мышева на тему «Страстная неделя - подготовка к Пасхе».</text:p>
      <text:p text:style-name="Text_20_body"><text:line-break/></text:p>
      <text:p text:style-name="Text_20_body">В мероприятии приняли участие сотрудники управы, общественные советники и активные жители района.</text:p>
      <text:p text:style-name="Text_20_body"><text:line-break/></text:p>
      <text:p text:style-name="Text_20_body">Отец Димитрий поделился мудрыми размышлениями о том, как Страстная неделя помогает человеку подготовиться к светлому празднику Пасхи, очистить душу и укрепить веру.</text:p>
      <text:p text:style-name="Text_20_body"><text:line-break/></text:p>
      <text:p text:style-name="Text_20_body">Благодарим отца Димитрия за содержательную лекцию, а также участников за проявленный интерес к духовному просвещению!</text:p>
      <text:p text:style-name="Text_20_body"><text:line-break/></text:p>
      <text:p text:style-name="Text_20_body">Адрес страницы: <text:a xlink:type="simple" xlink:href="http://marfino.mos.ru/presscenter/news/detail/12914587.html" office:name=""><text:span text:style-name="Definition">http://marfino.mos.ru/presscenter/news/detail/1291458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4T16:04:26Z</meta:creation-date>
    <dc:date>2025-04-14T16:04:26Z</dc:date>
  </office:meta>
</office:document-meta>
</file>