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вузовский-турнир-по-волейболу-поехали-поздравляем-женскую-команду-по-волейболу-с-победой"/>Межвузовский турнир по волейболу «Поехали» Поздравляем женскую команду по волейболу с победой!<text:bookmark-end text:name="межвузовский-турнир-по-волейболу-поехали-поздравляем-женскую-команду-по-волейболу-с-победой"/></text:h>
      <text:p text:style-name="First_20_paragraph">14.04.2025</text:p>
      <text:p text:style-name="Text_20_body">Традиционные соревнования по волейболу между командами разных вузов столицы.</text:p>
      <text:p text:style-name="Text_20_body"><text:line-break/></text:p>
      <text:p text:style-name="Text_20_body">МЮИ представляли 2 команды</text:p>
      <text:p text:style-name="Text_20_body"><text:line-break/></text:p>
      <text:p text:style-name="Text_20_body">Команда девушек в составе:</text:p>
      <text:p text:style-name="Text_20_body">Буяновой Яны, Неврозовой Анастасии, Эрматовой Карины, Добычиной Виктории, Болдыревой Валерии, Матийко Евгении, Емелиной Арины, Леликовой Ирины, Дегтяревой Арины.</text:p>
      <text:p text:style-name="Text_20_body"><text:line-break/></text:p>
      <text:p text:style-name="Text_20_body">И команда юношей в составе:</text:p>
      <text:p text:style-name="Text_20_body">Байрамова Гусена, Волкова Станислава, Кичева Ильи, Юханаева Виталия, Шуткова Вечеслава, Наумкина Сергея, Щукина Никиты и Кузьмова Трафима.</text:p>
      <text:p text:style-name="Text_20_body"><text:line-break/></text:p>
      <text:p text:style-name="Text_20_body">Эти соревнования – праздник молодости, энергии и дружбы. Студенты могут проявить себя, укрепить навыки и завести знакомства. Болельщики активно поддерживают команды.</text:p>
      <text:p text:style-name="Text_20_body">Команды показали целеустремлённость и спортивный характер. Наши девушки стали победителями межвузовских соревнований, одержав блестящую победу над соперниками. Поздравляем и гордимся нашими студентками!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news/detail/12912422.html" office:name=""><text:span text:style-name="Definition">http://marfino.mos.ru/presscenter/news/detail/1291242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4T06:13:07Z</meta:creation-date>
    <dc:date>2025-04-14T06:13:07Z</dc:date>
  </office:meta>
</office:document-meta>
</file>