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цветущих-азалий-в-старой-фондовой-оранжерее-главного-ботанического-сада-им.-н.в.-цицина-ран-москва-в-марте-апреле-2025-года"/>Выставка цветущих азалий в Старой Фондовой оранжерее Главного ботанического сада им. Н.В. Цицина РАН (Москва) в марте-апреле 2025 года<text:bookmark-end text:name="выставка-цветущих-азалий-в-старой-фондовой-оранжерее-главного-ботанического-сада-им.-н.в.-цицина-ран-москва-в-марте-апреле-2025-года"/></text:h>
      <text:p text:style-name="First_20_paragraph">24.03.2025</text:p>
      <text:p text:style-name="Text_20_body">В Старой Фондовой оранжерее Главного ботанического сада имени Н.В. Цицина Российской академии наук в Москве 22 марта в 12:00 открывается выставка цветущих азалий. Она будет доступна для посетителей на время цветения этих растений, примерно до 20-х чисел апреля.</text:p>
      <text:p text:style-name="Text_20_body">Выставка предоставляет посетителям уникальную возможность увидеть множество цветущих азалий из коллекционных фондов оранжереи, выращенных стараниями сотрудников лаборатории тропических растений.</text:p>
      <text:p text:style-name="Text_20_body">Азалии – одни из самых красивых растений семейства Вересковые (Ericaceae), относятся к роду Рододендрон (Rhododendron), который включает в себя более тысячи видов кустарников и деревьев. Название «рододендрон» происходит от греческих слов «rhodon» (роза) и «dendron» (дерево), что прекрасно передаёт красоту и изящество цветков этих удивительных растений.</text:p>
      <text:p text:style-name="Text_20_body">Азалии славятся своими пышными цветами, которые поражают разнообразием оттенков: от белого и нежного розового до насыщенного красного.</text:p>
      <text:p text:style-name="Text_20_body">Выставка развернута в одном из залов оранжереи, который обычно закрыт для широкой публики, но открывается на период цветения азалий.</text:p>
      <text:p text:style-name="Text_20_body">Чтобы насладиться красотой азалий, не потребуется специальный билет – достаточно приобрести обычный входной билет в оранжерею. Вход в оранжерею по обычному билету также дает доступ к пяти основным залам, где можно увидеть более 1000 разновидностей тропических и субтропических растений.</text:p>
      <text:p text:style-name="Text_20_body"><text:span text:style-name="T1">График работы Старой Фондовой оранжереи:</text:span></text:p>
      <text:p text:style-name="Text_20_body">Ежедневно, за исключением понедельников, с 11:00 до 19:00 (касса до 18:30).</text:p>
      <text:p text:style-name="Text_20_body">По выходным дням в оранжерее организованы групповые экскурсии, стартующие в 12:30, 14:00, 15:30 и 17:00.</text:p>
      <text:p text:style-name="Text_20_body"><text:span text:style-name="T1">Адрес:</text:span> Москва, улица Ботаническая, дом 4, строение 2. Вход в оранжерею расположен со стороны «леса», с торца здания.</text:p>
      <text:p text:style-name="Text_20_body">Билеты приобретаются на месте, в кассе у входа в оранжерею. Стоимость билетов и дополнительную информацию можно найти на официальном сайте Главного ботанического сада: <text:a xlink:type="simple" xlink:href="https://gbsad.ru/fondovaya-oranzhereya-bilety-i-abonementy" office:name=""><text:span text:style-name="Definition">https://gbsad.ru/fondovaya-oranzhereya-bilety-i-abonementy</text:span></text:a></text:p>
      <text:p text:style-name="Text_20_body"><text:line-break/></text:p>
      <text:p text:style-name="Text_20_body">Приглашаем москвичей и гостей столицы погрузиться в чарующий мир цветущих тропических и субтропических растений!</text:p>
      <text:p text:style-name="Text_20_body"><text:line-break/></text:p>
      <text:p text:style-name="Text_20_body">Адрес страницы: <text:a xlink:type="simple" xlink:href="http://marfino.mos.ru/presscenter/news/detail/12872483.html" office:name=""><text:span text:style-name="Definition">http://marfino.mos.ru/presscenter/news/detail/1287248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4T11:34:54Z</meta:creation-date>
    <dc:date>2025-03-24T11:34:54Z</dc:date>
  </office:meta>
</office:document-meta>
</file>