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вднх-открылась-выставка-кто-такие-трилобиты"/>На ВДНХ открылась выставка «Кто такие трилобиты?»<text:bookmark-end text:name="на-вднх-открылась-выставка-кто-такие-трилобиты"/></text:h>
      <text:p text:style-name="First_20_paragraph">21.03.2025</text:p>
      <text:p text:style-name="Text_20_body"><text:span text:style-name="T1">19 марта в Государственном биологическом музее имени К.А. Тимирязева, в павильоне № 31 на ВДНХ, открылась выставка «Кто такие трилобиты?». Экспозиция посвящена вымершему классу членистоногих, которые обитали на планете целых 270 миллионов лет. Посетители познакомятся со строением, видом и морфологическим разнообразием, образом жизни этих удивительных существ.</text:span></text:p>
      <text:p text:style-name="Text_20_body">Всего описано около 22 тысяч видов трилобитов. Наибольшего разнообразия они достигли в раннем палеозое, 485‒400 млн лет назад. Хорошо известны трилобиты из Сибири — кембрийские, а также с территории Ленинградской области и Марокко — ордовикские.</text:p>
      <text:p text:style-name="Text_20_body">Из-за необычного строения точное родство с другими членистоногими у трилобитов еще достоверно не установлено, однако с каждым годом появляется все больше новых научных данных про эту необычную группу ископаемых.</text:p>
      <text:p text:style-name="Text_20_body">На основе коллекций Биомузея и проекта «Палеопарк России» выставка подробно познакомит посетителей с этими любопытнейшими ископаемыми животными. Люди обратили на трилобитов внимание еще в давние времена, но даже сегодня им есть чем удивить ученых.</text:p>
      <text:p text:style-name="Text_20_body">Партнер выставки — «Палеопарк России», просветительский проект, направленный на сохранение и развитие геологического наследия Российской Федерации.</text:p>
      <text:p text:style-name="Text_20_body">Выставка продлится до 29 июня 2025 года.</text:p>
      <text:p text:style-name="Text_20_body">Возрастное ограничение: 6+. Вход по билетам в музей, стоимость: детский — 200 рублей, взрослый — 400 рублей, льготный — 200 рублей. Подробности можно уточнить на <text:a xlink:type="simple" xlink:href="https://www.gbmt.ru/ru/" office:name=""><text:span text:style-name="Definition">сайте</text:span></text:a>.</text:p>
      <text:p text:style-name="Text_20_body"><text:span text:style-name="T2">При цитировании и использовании фото ссылка на пресс-службу ВДНХ обязательна.</text:span></text:p>
      <text:p text:style-name="Text_20_body"><text:line-break/></text:p>
      <text:p text:style-name="Text_20_body">Адрес страницы: <text:a xlink:type="simple" xlink:href="http://marfino.mos.ru/presscenter/news/detail/12870291.html" office:name=""><text:span text:style-name="Definition">http://marfino.mos.ru/presscenter/news/detail/12870291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1T14:59:12Z</meta:creation-date>
    <dc:date>2025-03-21T14:59:12Z</dc:date>
  </office:meta>
</office:document-meta>
</file>