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днх-приглашает-на-бесплатные-тематические-экскурсии-к-дню-работника-культуры-и-всемирному-дню-театра"/>ВДНХ приглашает на бесплатные тематические экскурсии к Дню работника культуры и Всемирному дню театра<text:bookmark-end text:name="вднх-приглашает-на-бесплатные-тематические-экскурсии-к-дню-работника-культуры-и-всемирному-дню-театра"/></text:h>
      <text:p text:style-name="First_20_paragraph">21.03.2025</text:p>
      <text:p text:style-name="Text_20_body"><text:span text:style-name="T1">25 марта отмечается День работника культуры в России, а 27 марта — Всемирный день театра. В честь этих праздников на ВДНХ пройдут экскурсии в павильоне №1 «Центральный» и Музее славянской письменности «Слово». Все мероприятия бесплатные, по предварительной регистрации.</text:span></text:p>
      <text:p text:style-name="Text_20_body"><text:span text:style-name="T1">25 марта в 17:00</text:span> в павильоне №1 «Центральный» состоится <text:a xlink:type="simple" xlink:href="https://vdnh.ru/events/tematicheskaya-ekskursiya-tsentralnyy-serdtse-vdnkh-skvoz-gody-i-epokhi/" office:name=""><text:span text:style-name="Definition">тематическая экскурсия «Центральный» — сердце ВДНХ. Сквозь годы и эпохи»</text:span></text:a>. Это здание задумывалось архитекторами, как смысловой центр всего ансамбля Выставки. Богатое убранство интерьеров, масштабные живописные полотна и огромный скульптурный барельеф — все это о величии страны и торжестве советского человека. Какому историческому событию посвящен первый зал павильона? Какие картины и скульптуры украшают его залы сегодня? Почему центральный зал посвящен конституции? Об этом и многом другом расскажет экскурсовод.</text:p>
      <text:p text:style-name="Text_20_body"><text:span text:style-name="T1">27 марта в 17:00</text:span> можно посетить <text:a xlink:type="simple" xlink:href="https://vdnh.ru/events/obzornaya-ekskursiya-po-pavilonu-tsentralnyy-ko-vsemirnomu-dnyu-teatra-/" office:name=""><text:span text:style-name="Definition">обзорную по экспозиции Третьяковской галереи</text:span></text:a> в павильоне №1 «Центральный». Гости смогут увидеть произведения Александра Дейнеки, Евгения Вучетича, Веры Мухиной, Сергея Лучишкина и других. Некоторые из этих мастеров работали также в качестве сценографов.</text:p>
      <text:p text:style-name="Text_20_body"><text:span text:style-name="T1">27 марта в 19:00</text:span> Музей «Слово» приглашает на <text:a xlink:type="simple" xlink:href="https://vdnh.ru/events/tematicheskaya-ekskursiya-k-mezhdunarodnomu-dnyu-teatra-slovo-na-stsene-27-march-2025/" office:name=""><text:span text:style-name="Definition">тематическую экскурсию «Слово на сцене…»</text:span></text:a> к Всемирному дню театра. Искусство слова важно для разных видов деятельности. Немыслима без него и театральная сцена. Экскурсовод расскажет об истории русских театров, судьбах известных драматургов и мастеров сценического слова.</text:p>
      <text:p text:style-name="Text_20_body">Проведение экскурсий для гостей ВДНХ соответствует задачам национального проекта «Туризм и гостеприимство».</text:p>
      <text:p text:style-name="Text_20_body"><text:span text:style-name="T2">При цитировании и использовании фото ссылка на пресс-службу ВДНХ обязательна.</text:span></text:p>
      <text:p text:style-name="Text_20_body"><text:line-break/></text:p>
      <text:p text:style-name="Text_20_body">Адрес страницы: <text:a xlink:type="simple" xlink:href="http://marfino.mos.ru/presscenter/news/detail/12870287.html" office:name=""><text:span text:style-name="Definition">http://marfino.mos.ru/presscenter/news/detail/12870287.html</text:span></text:a></text:p>
      <text:p text:style-name="Text_20_body"><text:a xlink:type="simple" xlink:href="http://marfino.mos.ru" office:name=""><text:span text:style-name="Definition">Управа района Марф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21T14:26:15Z</meta:creation-date>
    <dc:date>2025-03-21T14:26:15Z</dc:date>
  </office:meta>
</office:document-meta>
</file>