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ix-выставка-ярмарка-народных-мастеров-художников-и-дизайнеров-россии-русартстиль-пройдет-с-26-по-30-марта-2025-года"/>IX Выставка-ярмарка народных мастеров, художников и дизайнеров России «РусАртСтиль» пройдет с 26 по 30 марта 2025 года<text:bookmark-end text:name="ix-выставка-ярмарка-народных-мастеров-художников-и-дизайнеров-россии-русартстиль-пройдет-с-26-по-30-марта-2025-года"/></text:h>
      <text:p text:style-name="First_20_paragraph">19.03.2025</text:p>
      <text:p text:style-name="Text_20_body"><text:line-break/></text:p>
      <text:p text:style-name="Text_20_body"><text:span text:style-name="T1">«РусАртСтиль» - мода на традиции</text:span></text:p>
      <text:p text:style-name="Text_20_body">IX Выставка-ярмарка народных мастеров, художников и дизайнеров России «РусАртСтиль» пройдет с 26 по 30 марта 2025 года в историческом центре Москвы ­– в выставочном пространстве Даниловский Event Hall. Мероприятие состоится при поддержке Министерства промышленности и торговли РФ, Департамента предпринимательства и инновационного развития г. Москвы, Ассоциации «Организаций народных художественных промыслов, ремесленников и художников «Наследие и традиции», Евразийской Ассоциации Этнодизайнеров.</text:p>
      <text:p text:style-name="Text_20_body"><text:bookmark-start text:name="id__Hlk191898867"/>«<text:bookmark-end text:name="id__Hlk191898867"/>РусАртСтиль» - это яркое арт-событие, включающее выставку-ярмарку талантливых мастеров и художников России, показы моды, творческие встречи с именитыми дизайнерами и художниками, концертную программу, мастер-классы для детей, креативную фотозону.</text:p>
      <text:p text:style-name="Text_20_body">Этой весной выставка «РусАртСтиль» превратится в целый фестиваль-аттракцион, приключение-путешествие по пластам народной культуры различных регионов России и даже по временам и эпохам. Гостей встретят яркие и славящиеся задорным нравом скоморохи на ходулях, задавая праздничный тон веселой ярмарки. Затем зрителя увлечет Театр исторической реконструкции, дав почувствовать себя гусаром лермонтовской эпохи или великосветской барышней на императорском балу. Впервые в выставке «РусАртСтиль» примет участие известный гусляр, композитор и мультиинструменталист Кирилл Богомилов - автор произведений на гуслях к различным фильмам и сериалам, таким как «Холоп», «Последний Богатырь. Наследие». Его этномастерская гусельного искусства «Кантелеонъ» представит коллекцию уникальных гуслей. Кроме того, каждые 2 часа будет проходить интерактивный мастер-класс с погружением в атмосферу древнерусской музыки, демонстрируя звучания таких забытых сегодня инструментов наших предков, как свирели, калюки, двойные жалейки, смычковые гудки 12 века, богатырские гусли, колесные лиры.</text:p>
      <text:p text:style-name="Text_20_body">В выходные дни посетителей ждет игровая программа «Весна красна!», которую представит музей народной игрушки «Забавушка». Гости познакомятся с традициями весенних праздников по народному календарю, узнают, как звали-гукали красавицу весну, примут участие в народных играх, хороводах и танцах, а также увидят интересные куклы весенней обрядности из коллекции музея, услышат заклички, веснянки, загадки. Здесь же будут проходить мастер-классы по росписи деревянных и глиняных птичек-свистулек, пасхальных яиц, практикумы по изготовлению Вербного деревца, игрушек из ткани и народных игрушек.</text:p>
      <text:p text:style-name="Text_20_body">В воскресенье посетителей приятно удивит яркий и красочный Парад шляп и флешмоб от Международной Ассоциации дизайнеров головных уборов.</text:p>
      <text:p text:style-name="Text_20_body">Основная задача выставки «РусАртСтиль» – показать, как богатое культурное наследие страны успешно вливается в новые тенденции творчества, моды, быта и формирует современный российский стиль, соединяя самобытную этнокультуру с современностью.</text:p>
      <text:p text:style-name="Text_20_body">В IX Выставке-ярмарке «РусАртСтиль» примут участие более 240 экспонентов из 37 регионов Российской Федерации, в том числе <text:bookmark-start text:name="id__Hlk191643757"/>из Москвы, Санкт-Петербурга, Хабаровского, Красноярского и Пермского края, Липецкой, Ярославской, Нижегородской областей, Республик Удмуртия, Башкортостан, Крым и других.<text:bookmark-end text:name="id__Hlk191643757"/></text:p>
      <text:p text:style-name="Text_20_body">Посетителей выставки ожидают высокохудожественные изделия кружевниц из Ельца; работы талантливых фарфористов и керамистов из Липецкой, Нижегородской и Московской областей; необычные янтарные украшения из Калининграда; камнерезное искусство от мастеров Пермского края; деревянные и берестяные изделия из Удмуртии; ювелирные изделия; авторские украшения, одежда в этническом стиле и аксессуары, в том числе от известных российских брендов – «Тааруга», «YAGA», «Дом вышивки Надежды Вороновой», «Астромода», «Anna Green» и многое другое.</text:p>
      <text:p text:style-name="Text_20_body">На «РусАртСтиле» будет представлен уникальный проект «Народы России – сердце России», над которым работали лучшие художники-кукольники нашей страны.</text:p>
      <text:p text:style-name="Text_20_body">Присмотреть новинки к весенне-летнему сезону, а также прикоснуться к высокой моде можно будет в специальном салоне «Территория российской моды», где модельеры и дизайнеры покажут коллекции авторской одежды и аксессуаров, в том числе с использованием национальных мотивов. Удивительные показы моды ожидают гостей выставки 28-29 марта. Прошедшие в ноябре 2024 года показы стали по-настоящему знаковым событием, приняв на подиуме «Легенд российской моды» - Татьяну Смирнову, официально признанную Книгой рекордов России «Старейшим действующим художником-модельером России»; Валентину Мельникову – президента Ассоциации модельеров России, организатора показов русских дизайнеров во Франции, Испании, Италии; заслуженного модельера Лидию Цховребову. В нынешнем сезоне, среди участников: Людмила Якушина, Софья Дюмина, Театр моды «ИриС», Светлана Крошкина, Людмила Буренина, Анна Лебедева и другие.</text:p>
      <text:p text:style-name="Text_20_body">Отдельного внимания заслуживает деловая программа выставки. Среди спикеров и обсуждаемых тем: лекция «СВОенравная мода России» (представляет автор популярного канала «Модный градус», художник-стилист, дизайнер Андрей Сафинин); лекция «Как русский «культурный код» взорвал эстетические представления Европы» (представляет доктор исторических наук, профессор, имиджеолог, культуролог Лидия Соколова – Сербская); круглый стол «Образование в сфере декоративно-прикладного искусства» (представляет Московский Педагогический Государственный Университет (МПГУ) и другие.</text:p>
      <text:p text:style-name="Text_20_body">«РусАртСтиль» будет сопровождаться и интересной концертной программой.</text:p>
      <text:p text:style-name="Text_20_body">Также посетителей ждет салон «ЭкоВкусно» с фермерскими продуктами, крафтовыми сырами, кондитерскими изделиями и продуктами пчеловодства.</text:p>
      <text:p text:style-name="Text_20_body">«РусАртСтиль» обещает стать замечательным местом для семейного досуга. Посетив проект, вы ещё раз убедитесь, сколь богата Россия талантами и настоящими творческими самородками.</text:p>
      <text:p text:style-name="Text_20_body">Узнаем и сохраним традиции вместе, сделаем весну ярче!</text:p>
      <text:p text:style-name="Text_20_body">Подробная программа мероприятий будет размещена на сайте <text:a xlink:type="simple" xlink:href="https://www.expo-resurs.ru/" office:name=""><text:span text:style-name="Definition">https://www.expo-resurs.ru</text:span></text:a></text:p>
      <text:p text:style-name="Text_20_body">Адрес: ул. Дубининская, д. 71, ст. метро «Тульская», Даниловский Event Hall</text:p>
      <text:p text:style-name="Text_20_body">Время работы выставки: 26-29 марта - 11:00-20:00</text:p>
      <text:p text:style-name="Text_20_body">30 марта - 11:00-17:00</text:p>
      <text:p text:style-name="Text_20_body">Вход на выставку свободный.</text:p>
      <text:p text:style-name="Text_20_body">Организатор: ООО «Экспоресурс – выставки и конференции».</text:p>
      <text:p text:style-name="Text_20_body">Фотообзор <text:a xlink:type="simple" xlink:href="https://cloud.mail.ru/public/HaYA/8x2G5Wh6J" office:name=""><text:span text:style-name="Definition"/></text:a><text:a xlink:type="simple" xlink:href="https://disk.yandex.ru/d/_z1qZsxTkcMp1w" office:name=""><text:span text:style-name="Definition">https://disk.yandex.ru/d/_z1qZsxTkcMp1w</text:span></text:a></text:p>
      <text:p text:style-name="Text_20_body">Официальные ресурсы выставки «РусАртСтиль» <text:a xlink:type="simple" xlink:href="https://www.expo-resurs.ru/" office:name=""><text:span text:style-name="Definition">https://www.expo-resurs.ru</text:span></text:a></text:p>
      <text:p text:style-name="Text_20_body"><text:a xlink:type="simple" xlink:href="https://t.me/rusartstyle" office:name=""><text:span text:style-name="Definition">https://t.me/rusartstyle</text:span></text:a> <text:a xlink:type="simple" xlink:href="https://vk.com/rusartstyle" office:name=""><text:span text:style-name="Definition">https://vk.com/rusartstyle</text:span></text:a> <text:a xlink:type="simple" xlink:href="https://dzen.ru/id/5ff2d33bfe4e686f6adf1ce2" office:name=""><text:span text:style-name="Definition">https://dzen.ru/id/5ff2d33bfe4e686f6adf1ce2</text:span></text:a></text:p>
      <text:p text:style-name="Text_20_body"><text:line-break/></text:p>
      <text:p text:style-name="Text_20_body">Адрес страницы: <text:a xlink:type="simple" xlink:href="http://marfino.mos.ru/presscenter/news/detail/12865421.html" office:name=""><text:span text:style-name="Definition">http://marfino.mos.ru/presscenter/news/detail/12865421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9T13:02:52Z</meta:creation-date>
    <dc:date>2025-03-19T13:02:52Z</dc:date>
  </office:meta>
</office:document-meta>
</file>