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ыборах-в-мосгордуму-серьезных-нарушений-не-было---валерий-горбунов"/>На выборах в Мосгордуму серьезных нарушений не было - Валерий Горбунов<text:bookmark-end text:name="на-выборах-в-мосгордуму-серьезных-нарушений-не-было---валерий-горбунов"/></text:h>
      <text:p text:style-name="First_20_paragraph">14.09.2014</text:p>
      <text:p text:style-name="Text_20_body">Председатель МГИКа Валерий Горбунов сообщил журналистам, что серьезных нарушений на прошедших 14 сентября 2014 года выборах депутатов Мосгордумы шестого созыва зафиксировано не было.<text:line-break/></text:p>
      <text:p text:style-name="Text_20_body">«Нет никаких серьезных нарушений, начинается высасывание из пальца, лишь бы проинформировать», -  заявил Горбунов.</text:p>
      <text:p text:style-name="Text_20_body">Всего в выборах приняли участие только 258 человек, 15 кандидатов сняли свои кандидатуры.<text:line-break/></text:p>
      <text:p text:style-name="Text_20_body">На выборах в МГД не используются открепительные удостоверения. При этом в столице с 3 по 13 сентября проходило досрочное голосование, в нем  участвовало 27 тыс. 841 избирателей.</text:p>
      <text:p text:style-name="Text_20_body"><text:line-break/></text:p>
      <text:p text:style-name="Text_20_body">Адрес страницы: <text:a xlink:type="simple" xlink:href="http://marfino.mos.ru/presscenter/news/detail/1286063.html" office:name=""><text:span text:style-name="Definition">http://marfino.mos.ru/presscenter/news/detail/128606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18:17:21Z</meta:creation-date>
    <dc:date>2025-04-10T18:17:21Z</dc:date>
  </office:meta>
</office:document-meta>
</file>