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явку-в-москве-повлияло-отсутствие-протестных-настроений---гендиректор-вциом"/>На явку в Москве повлияло отсутствие протестных настроений - гендиректор ВЦИОМ<text:bookmark-end text:name="на-явку-в-москве-повлияло-отсутствие-протестных-настроений---гендиректор-вциом"/></text:h>
      <text:p text:style-name="First_20_paragraph">14.09.2014</text:p>
      <text:p text:style-name="Text_20_body">По словам руководителя Всероссийского центра исследований общественного мнения (ВЦИОМ) Валерия Федорова есть несколько причин низкой явки на выборах в Мосгордуму.</text:p>
      <text:p text:style-name="Text_20_body">«Первое - это сентябрь. В это время года явка низкая по сравнению с выборам в марте или декабре. Видимо сентябрь - время не для высокой явки. Если будет принято решение о переносе единого дня голосования на другой срок, можно будет ожидать, что активность избирателей будет больше», - говорит гендиректор ВЦИОМ.</text:p>
      <text:p text:style-name="Text_20_body">Вторая причина – это изменение структуры выборов в Москве. «Впервые за долгое время, мы проводим выборы в Мосгордуму только по одномандатным округам. Мы еще не научились превращать таким образом структурированные выборы в некую общую политическую арену. В Москве нет общегородской повестки. Это объективнее сложнее делать, в связи с тем, что выборы не партспискам, а по округам.Я не исключаю, что через пару циклов наши партии и избиратели дорастут до того, что даже таким образом структурированные выборы будут иметь общегородской городскую повестку», - отметил он.</text:p>
      <text:p text:style-name="Text_20_body">Еще одна причина - это изменение политической ситуации в стране . «Стартовал патриотической подъем. Внутренняя политическая повестка дня исчезла, ее место заняла внешнеполитическая повестку дня. Поэтому выборы в региональные и местные органы власти по всей стране сегодня проходят без особого накала. Да и протестные настроения существенно упали и снизились. Оппозиция сейчас в кризисе», - говорит Федоров.</text:p>
      <text:p text:style-name="Text_20_body">Последний момент, почему явка будет на уровне 20% . Это роль городского законодательного собрания в процессе управления городом и принятия решений. «Эта роль уступает по значимости роли мэра. Поэтому объективно явка на выборы в Мосгодуму должна быть ниже, чем явка на выборы мэра прошлого года», - отмечает эксперт.</text:p>
      <text:p text:style-name="Text_20_body">Сам Федоров уверен, что итоговая явка в Москве будет на уровне 20%. «Я предполагаю, что явка в Москве доберется до 20 %. Месяц назад ВЦИОМ проводил исследования, посвященные подготовке к выборам. Я озвучил цифры, которые мы получили. Тогда порядка 53% опрошенных москвичей сообщили, что они скорее всего пойдут на выборы, из них порядка 30 % сказали, что точно придут на выборы. Мой личный прогноз был около 20-25%, - говорит Валерий Федоров, -</text:p>
      <text:p text:style-name="Text_20_body">Сегодня мы видим, что явка в Москве не такая высокая, как год назад на выборах мэра. Цифра стремятся к 20%. Если перешагнет за 20%, то не намного».</text:p>
      <text:p text:style-name="Text_20_body"><text:line-break/></text:p>
      <text:p text:style-name="Text_20_body">Адрес страницы: <text:a xlink:type="simple" xlink:href="http://marfino.mos.ru/presscenter/news/detail/1286040.html" office:name=""><text:span text:style-name="Definition">http://marfino.mos.ru/presscenter/news/detail/1286040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21:07:20Z</meta:creation-date>
    <dc:date>2023-07-18T21:07:20Z</dc:date>
  </office:meta>
</office:document-meta>
</file>