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кция-о-великом-посте-духовное-просвещение-и-традиции"/>Лекция о Великом посте: духовное просвещение и традиции<text:bookmark-end text:name="лекция-о-великом-посте-духовное-просвещение-и-традиции"/></text:h>
      <text:p text:style-name="First_20_paragraph">12.03.2025</text:p>
      <text:p text:style-name="Text_20_body">В управе нашего района состоялось значимое событие для всех, кто интересуется духовной жизнью и православными традициями. Протоиерей храма Живоначальной Троицы отец Димитрий Мышев провел лекцию, посвященную Великому посту.</text:p>
      <text:p text:style-name="Text_20_body"><text:line-break/></text:p>
      <text:p text:style-name="Text_20_body">Отец Димитрий рассказал о смысле и значении Великого поста, его истории и духовной сути. Он объяснил, что это время не только телесного воздержания, но и, прежде всего, духовного очищения, молитвы, покаяния и размышлений о своей жизни. Лекция была наполнена глубокими размышлениями о том, как пост помогает человеку стать ближе к Богу, укрепить веру и найти внутреннюю гармонию.</text:p>
      <text:p text:style-name="Text_20_body"><text:line-break/></text:p>
      <text:p text:style-name="Text_20_body">Участниками лекции стали общественные советники и активные жители района, которые задавали вопросы, делились своими мыслями и получали духовные наставления.</text:p>
      <text:p text:style-name="Text_20_body"><text:line-break/></text:p>
      <text:p text:style-name="Text_20_body">Благодарим участников лекции и отца Димитрия за его мудрые слова и вдохновляющую беседу! </text:p>
      <text:p text:style-name="Text_20_body"><text:line-break/></text:p>
      <text:p text:style-name="Text_20_body">Адрес страницы: <text:a xlink:type="simple" xlink:href="http://marfino.mos.ru/presscenter/news/detail/12852242.html" office:name=""><text:span text:style-name="Definition">http://marfino.mos.ru/presscenter/news/detail/1285224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7T07:25:37Z</meta:creation-date>
    <dc:date>2025-03-17T07:25:37Z</dc:date>
  </office:meta>
</office:document-meta>
</file>