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дународная-школа-дружба-место-где-дружат-дети-всех-стран-а-будущее-начинается-сегодня"/>Международная школа «Дружба»: место, где дружат дети всех стран, а будущее начинается сегодня!<text:bookmark-end text:name="международная-школа-дружба-место-где-дружат-дети-всех-стран-а-будущее-начинается-сегодня"/></text:h>
      <text:p text:style-name="First_20_paragraph">12.03.2025</text:p>
      <text:p text:style-name="Text_20_body">Ваш ребенок – гражданин мира? Тогда ему нужна Школа «Дружба»! При поддержке крупнейшего образовательного комплекса МФЮА школа предлагает уникальное двуязычное образование с 1 по 11 класс, открывающее двери к блестящему будущему.</text:p>
      <text:p text:style-name="Text_20_body"><text:span text:style-name="T1">Запишите ребенка в международную школу «Дружба» в Москве по адресу: ул. Ботаническая, 13, и подарите ему:</text:span></text:p>
      <text:p text:style-name="Text_20_body">• Полное погружение в мир двух языков: русского и китайского (по ФГОС) + английский – самые востребованные языки XXI века! Ежедневные занятия с носителями гарантируют высочайший уровень владения.</text:p>
      <text:p text:style-name="Text_20_body">• Погружение в китайскую культуру: не просто уроки – летние лагеря в Китае! Ваш ребенок окунется в живую атмосферу, расширит кругозор и обретет незабываемые впечатления.</text:p>
      <text:p text:style-name="Text_20_body">• Раннее начало – успешное будущее: курсы китайского языка с 5 лет – прочный фундамент для успешной карьеры с самых юных лет!</text:p>
      <text:p text:style-name="Text_20_body">Мы поможем вашему ребенку добиться отличных результатов: выпустим с отличными знаниями и дипломом государственного образца, подготовим к ОГЭ, ЕГЭ и языковым экзаменам для поступления в международные вузы, обеспечим всестороннее культурное, коммуникативное и спортивное развитие.</text:p>
      <text:p text:style-name="Text_20_body"><text:span text:style-name="T1">Как поступить в Школу «Дружба»:</text:span></text:p>
      <text:p text:style-name="Text_20_body">• 1-4 классы – собеседование;</text:p>
      <text:p text:style-name="Text_20_body">• 5-9 классы – вступительные испытания по русскому языку и математике;</text:p>
      <text:p text:style-name="Text_20_body">• 10-11 классы – вступительные испытания по русскому языку, математике и профильным предметам.</text:p>
      <text:p text:style-name="Text_20_body">Первые собеседования и вступительные уже в апреле! Запишитесь по номеру телефона: 8-968-728-03-66 или подайте заявку <text:a xlink:type="simple" xlink:href="https://druzhbaschool.ru/" office:name=""><text:span text:style-name="Definition">на сайте</text:span></text:a>.</text:p>
      <text:p text:style-name="Text_20_body">Международная школа «Дружба» – это инвестиция в успешное будущее вашего ребенка!</text:p>
      <text:p text:style-name="Text_20_body"><text:line-break/></text:p>
      <text:p text:style-name="Text_20_body">Адрес страницы: <text:a xlink:type="simple" xlink:href="http://marfino.mos.ru/presscenter/news/detail/12852070.html" office:name=""><text:span text:style-name="Definition">http://marfino.mos.ru/presscenter/news/detail/1285207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11:21:34Z</meta:creation-date>
    <dc:date>2025-03-21T11:21:34Z</dc:date>
  </office:meta>
</office:document-meta>
</file>