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и-московской-области-103-тысячи-многодетных-матерей-и-матерей-детей-с-инвалидностью-досрочно-получают-пенсию"/>В Москве и Московской области 103 тысячи многодетных матерей и матерей детей с инвалидностью досрочно получают пенсию<text:bookmark-end text:name="в-москве-и-московской-области-103-тысячи-многодетных-матерей-и-матерей-детей-с-инвалидностью-досрочно-получают-пенсию"/></text:h>
      <text:p text:style-name="First_20_paragraph">07.03.2025</text:p>
      <text:p text:style-name="Text_20_body">Многодетные мамы, воспитывающие трёх или более детей, имеют право выйти на пенсию раньше общеустановленного возраста:</text:p>
      <text:p text:style-name="Text_20_body">- в 57 лет, если родили и воспитали 3 детей,</text:p>
      <text:p text:style-name="Text_20_body">- в 56 лет – 4 детей,</text:p>
      <text:p text:style-name="Text_20_body">- в 50 лет – 5 и более детей.</text:p>
      <text:p text:style-name="Text_20_body">Для выхода на пенсию досрочно необходимо выполнить следующие условия:</text:p>
      <text:p text:style-name="Text_20_body">- воспитание детей до достижения ими 8-летнего возраста,</text:p>
      <text:p text:style-name="Text_20_body">- наличие не менее 15 лет страхового стажа,</text:p>
      <text:p text:style-name="Text_20_body">- наличие не менее 30 пенсионных коэффициентов,</text:p>
      <text:p text:style-name="Text_20_body">- отсутствие факта лишения родительских прав.</text:p>
      <text:p text:style-name="Text_20_body">В страховой стаж включаются периоды ухода за детьми до полутора лет (но не более 6 лет в общей сложности). За эти нестраховые периоды начисляются пенсионные коэффициенты (ИПК):</text:p>
      <text:p text:style-name="Text_20_body">- 1,8 ИПК – за каждый год ухода за первым ребёнком (2,7 – за 1,5 года ухода),</text:p>
      <text:p text:style-name="Text_20_body">- 3,6 ИПК – за каждый год ухода за вторым ребёнком (5,4 – за 1,5 года ухода),</text:p>
      <text:p text:style-name="Text_20_body">- 5,4 ИПК – за каждый год ухода за третьим и четвертым ребёнком (8,1 – за 1,5 года ухода).</text:p>
      <text:p text:style-name="Text_20_body">Отделение Социального фонда по Москве и Московской области выплачивают пенсию 26 тысячам многодетных матерей.</text:p>
      <text:p text:style-name="Text_20_body">Кроме того, мать ребёнка с инвалидностью имеет право выйти на пенсию досрочно – в 50 лет. При этом необходимо выполнить несколько условий: наличие минимального страхового стажа 15 лет и минимального количества пенсионных коэффициентов, 30 – в 2025 году, а также воспитать ребёнка до 8 лет. Такую пенсию Отделение Социального фонда по Москве и Московской области выплачивает 77 тысячам женщин региона.</text:p>
      <text:p text:style-name="Text_20_body">Женщины со стажем не менее 37 лет также могут получить страховую пенсию по старости на два года раньше общеустановленного пенсионного возраста (но не раньше, чем в 55 лет). В длительный стаж включаются только периоды официальной работы без учёта ухода за детьми. При этом засчитываются периоды прохождения военной службы по призыву, участия в специальной военной операции, получения пособия по временной нетрудоспособности.</text:p>
      <text:p text:style-name="Text_20_body">Повысить пенсию матери можно с помощью материнского (семейного) капитала. С начала действия программы материнского капитала в Московском регионе средства на формирование будущей пенсии мамы перечислили 5,6 тысяч семей.</text:p>
      <text:p text:style-name="Text_20_body">Направить средства государственной поддержки полностью или частично на пенсионные накопления возможно после достижения трёх лет ребёнком, давшим право на сертификат. Для этого владелица сертификата может передать их в доверительное управление в управляющую компанию или негосударственный пенсионный фонд по своему выбору. При грамотном подходе дополнительно можно увеличить размер будущих пенсионных выплат за счёт дохода от инвестиционной деятельности.</text:p>
      <text:p text:style-name="Text_20_body">Женщины, направившие материнский капитал на накопительную часть пенсии, впоследствии могут изменить свой выбор и использовать средства на улучшение жилищных условий, образование детей, социальную адаптацию и интеграцию в общество детей с инвалидностью или ежемесячную выплату. Для этого необходимо до назначения пенсии подать соответствующее заявление в любую клиентскую службу Социального фонда независимо от места жительства, а также через личный кабинет на портале госуслуг или в МФЦ.</text:p>
      <text:p text:style-name="Text_20_body"><text:span text:style-name="T1">Если остались вопросы, вы всегда можете обратиться к специалистам Отделения СФР по Москве и Московской области, позвонив в единый контакт-центр взаимодействия с гражданами по тел. 8-800-100-00-01 (звонок бесплатный), а также получить информацию, подписавшись на наши страницы в социальных сетях:</text:span></text:p>
      <text:p text:style-name="Text_20_body">ВК <text:a xlink:type="simple" xlink:href="https://vk.com/sfr.moskva.i.moskovskaya.oblast" office:name=""><text:span text:style-name="Definition"><text:span text:style-name="T2">https://vk.com/sfr.moskva.i.moskovskaya.oblast</text:span></text:span></text:a></text:p>
      <text:p text:style-name="Text_20_body">ОК <text:a xlink:type="simple" xlink:href="https://ok.ru/sfr.msk.i.moskobl" office:name=""><text:span text:style-name="Definition"><text:span text:style-name="T2">https://ok.ru/sfr.msk.i.moskobl</text:span></text:span></text:a></text:p>
      <text:p text:style-name="Text_20_body">ТГ <text:a xlink:type="simple" xlink:href="https://t.me/sfr_moskva_i_moskovskayaoblast" office:name=""><text:span text:style-name="Definition"><text:span text:style-name="T2">https://t.me/sfr_moskva_i_moskovskayaoblast</text:span></text:span></text:a></text:p>
      <text:p text:style-name="Text_20_body"><text:line-break/></text:p>
      <text:p text:style-name="Text_20_body">Адрес страницы: <text:a xlink:type="simple" xlink:href="http://marfino.mos.ru/presscenter/news/detail/12844811.html" office:name=""><text:span text:style-name="Definition">http://marfino.mos.ru/presscenter/news/detail/1284481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6T08:12:28Z</meta:creation-date>
    <dc:date>2025-04-06T08:12:28Z</dc:date>
  </office:meta>
</office:document-meta>
</file>