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двиг-жителей-блокадного-ленинграда-вечен"/>Подвиг жителей блокадного Ленинграда вечен!<text:bookmark-end text:name="подвиг-жителей-блокадного-ленинграда-вечен"/></text:h>
      <text:p text:style-name="First_20_paragraph">04.03.2025</text:p>
      <text:p text:style-name="Text_20_body">Прошло памятное мероприятие "Ленинградская баллада", посвящённое дню полного снятия блокады Ленинграда. Гид-историк Владимир Жуков рассказал о героизме жителей и защитников города, которые выдержали невероятные испытания. Особым гостем стал блокадник Альфред Аркадьевич Звягин, который пережил эти страшные годы на руках своей матери.</text:p>
      <text:p text:style-name="Text_20_body"><text:line-break/></text:p>
      <text:p text:style-name="Text_20_body">Истории, которые невозможно забыть</text:p>
      <text:p text:style-name="Text_20_body"><text:line-break/></text:p>
      <text:p text:style-name="Text_20_body">«Уже месяц как не имеем весточки...» — строки из письма девочки Гали стали символом трагедии и стойкости. Жизнь в блокадном Ленинграде была борьбой не только с врагом, но и с голодом, холодом, собственной волей. 125 граммов хлеба, спрятанная на антресолях конфета или 50 граммов мяса превращались в символы выживания и веры.</text:p>
      <text:p text:style-name="Text_20_body"><text:line-break/></text:p>
      <text:p text:style-name="Text_20_body">Каждый предмет того времени, будь то фантик от конфет или осколок гранаты, хранит в себе историю невероятного мужества людей, которые, несмотря на тяжёлые лишения, находили силы жить и сопротивляться.</text:p>
      <text:p text:style-name="Text_20_body"><text:line-break/></text:p>
      <text:p text:style-name="Text_20_body">Падение Ленинграда могло бы кардинально изменить ход войны</text:p>
      <text:p text:style-name="Text_20_body"><text:line-break/></text:p>
      <text:p text:style-name="Text_20_body">Немцы получили бы стратегический порт на Балтике, усилив свои войска на других участках фронта. Это поставило бы под угрозу исход битвы под Сталинградом и отсрочило «коренной перелом» в войне.</text:p>
      <text:p text:style-name="Text_20_body"><text:line-break/></text:p>
      <text:p text:style-name="Text_20_body">Стойкость Ленинграда стала ключевым фактором победы.</text:p>
      <text:p text:style-name="Text_20_body"><text:line-break/></text:p>
      <text:p text:style-name="Text_20_body">Адрес страницы: <text:a xlink:type="simple" xlink:href="http://marfino.mos.ru/presscenter/news/detail/12839799.html" office:name=""><text:span text:style-name="Definition">http://marfino.mos.ru/presscenter/news/detail/12839799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04T16:03:19Z</meta:creation-date>
    <dc:date>2025-03-04T16:03:19Z</dc:date>
  </office:meta>
</office:document-meta>
</file>