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image/png" manifest:full-path="Pictures/0.png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мастер-класс-по-созданию-праздничных-открыток"/>Мастер-класс по созданию праздничных открыток!<text:bookmark-end text:name="мастер-класс-по-созданию-праздничных-открыток"/></text:h>
      <text:p text:style-name="First_20_paragraph">04.03.2025</text:p>
      <text:p text:style-name="Text_20_body">В преддверии Дня защитника Отечества Молодежная палата района организовала творческий мастер-класс по изготовлению поздравительных открыток. К мероприятию присоединились муниципальный депутат Екатерина Синицына, общественные советники района и активные жители.</text:p>
      <text:p text:style-name="Text_20_body"><text:line-break/></text:p>
      <text:p text:style-name="Text_20_body">Участники мастер-класса создали своими руками уникальные открытки, вложив в каждую частичку тепла и искренней благодарности. Такие подарки – это не просто поздравления, а знак уважения и признательности к защитникам Отечества.</text:p>
      <text:p text:style-name="Text_20_body">Благодарим Молодежную палату за инициативу, а всех участников – за творчество и активное участие в жизни района!<draw:frame draw:name="img1" svg:width="1.0pt" svg:height="1.0pt"><draw:image xlink:href="Pictures/0.png" xlink:type="simple" xlink:show="embed" xlink:actuate="onLoad"/></draw:frame></text:p>
      <text:p text:style-name="Text_20_body">Адрес страницы: <text:a xlink:type="simple" xlink:href="http://marfino.mos.ru/presscenter/news/detail/12839780.html" office:name=""><text:span text:style-name="Definition">http://marfino.mos.ru/presscenter/news/detail/12839780.html</text:span></text:a></text:p>
      <text:p text:style-name="Text_20_body"><text:a xlink:type="simple" xlink:href="http://marfino.mos.ru" office:name=""><text:span text:style-name="Definition">Управа района Марф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3-04T14:59:45Z</meta:creation-date>
    <dc:date>2025-03-04T14:59:45Z</dc:date>
  </office:meta>
</office:document-meta>
</file>