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мориально-патронатная-акция-в-марфино-ко-дню-защитника-отечества"/>Мемориально-патронатная акция в Марфино ко Дню защитника Отечества<text:bookmark-end text:name="мемориально-патронатная-акция-в-марфино-ко-дню-защитника-отечества"/></text:h>
      <text:p text:style-name="First_20_paragraph">04.03.2025</text:p>
      <text:p text:style-name="Text_20_body">21 февраля состоялась Общегородская мемориально-патронатная акция по уходу за памятниками, мемориальными досками и захоронениями участников Великой Отечественной войны, приуроченная ко Дню защитника Отечества.</text:p>
      <text:p text:style-name="Text_20_body"><text:line-break/></text:p>
      <text:p text:style-name="Text_20_body">Мероприятие прошло у памятника 150-й Идрицкой стрелковой дивизии «Вечным сынам Отчизны» (ул. Ботаническая, д. 9А). В завершение участники почтили память павших минутой молчания и возложили цветы к Братской могиле.</text:p>
      <text:p text:style-name="Text_20_body"><text:line-break/></text:p>
      <text:p text:style-name="Text_20_body">В возложении приняли участие заместитель главы управы Екатерина Якуничева, глава муниципального округа Зинаида Авдошкина, секретарь местного отделения партии «Единая Россия» Лиана Тютикова, председатель Совета ветеранов Нина Ковальчук, общественные советники, Молодежная палата района, а также активные жители.</text:p>
      <text:p text:style-name="Text_20_body"><text:line-break/></text:p>
      <text:p text:style-name="Text_20_body">Проведение подобных акций ко Дням воинской славы стало доброй традицией в Марфино, напоминая о подвиге героев и сохраняя связь поколений.</text:p>
      <text:p text:style-name="Text_20_body"><text:line-break/></text:p>
      <text:p text:style-name="Text_20_body">Адрес страницы: <text:a xlink:type="simple" xlink:href="http://marfino.mos.ru/presscenter/news/detail/12839772.html" office:name=""><text:span text:style-name="Definition">http://marfino.mos.ru/presscenter/news/detail/12839772.html</text:span></text:a></text:p>
      <text:p text:style-name="Text_20_body"><text:a xlink:type="simple" xlink:href="http://marfino.mos.ru" office:name=""><text:span text:style-name="Definition">Управа района Марф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4T05:05:12Z</meta:creation-date>
    <dc:date>2025-03-24T05:05:12Z</dc:date>
  </office:meta>
</office:document-meta>
</file>