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-на-ул.-академика-комарова"/>Пожар на ул. Академика Комарова<text:bookmark-end text:name="пожар-на-ул.-академика-комарова"/></text:h>
      <text:p text:style-name="First_20_paragraph">09.12.2024</text:p>
      <text:p text:style-name="Text_20_body">18 ноября 2024 года пожарно-спасательные подразделения Управления по СВАО ГУ МЧС России по г. Москве выезжали на вызов по адресу: г. Москва, ул. Академика Комарова, д. 3А (район Марфино, Северо-Восточный административный округ).</text:p>
      <text:p text:style-name="Text_20_body">На момент прибытия первого подразделения 69 ПСЧ внешних признаков горения обнаружено не было. После открытия незапертой входной двери внутри квартиры наблюдалось сильное задымление.</text:p>
      <text:p text:style-name="Text_20_body">В ходе разведки было установлено, что произошло загорание личных вещей и мебели на площади 3 м². Пожар ликвидировался самостоятельно до прибытия пожарных подразделений.</text:p>
      <text:p text:style-name="Text_20_body">К сожалению, в одной из комнат квартиры было обнаружено тело мужчины. Смерть наступила до приезда пожарных.</text:p>
      <text:p text:style-name="Text_20_body">Причина пожара в настоящее время устанавливается.</text:p>
      <text:p text:style-name="Text_20_body">Берегите себя и соблюдайте правила пожарной безопасности!</text:p>
      <text:p text:style-name="Text_20_body"><text:line-break/></text:p>
      <text:p text:style-name="Text_20_body">Адрес страницы: <text:a xlink:type="simple" xlink:href="http://marfino.mos.ru/presscenter/news/detail/12708280.html" office:name=""><text:span text:style-name="Definition">http://marfino.mos.ru/presscenter/news/detail/12708280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01:07:08Z</meta:creation-date>
    <dc:date>2024-12-24T01:07:08Z</dc:date>
  </office:meta>
</office:document-meta>
</file>