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лаготворительная-акция-добрая-ёлка."/>Благотворительная акция "Добрая Ёлка".<text:bookmark-end text:name="благотворительная-акция-добрая-ёлка."/></text:h>
      <text:p text:style-name="First_20_paragraph">27.11.2024</text:p>
      <text:p text:style-name="Text_20_body">Благотворительная акция "Добрая Ёлка".</text:p>
      <text:p text:style-name="Text_20_body"><text:line-break/></text:p>
      <text:p text:style-name="Text_20_body"/>
      <text:p text:style-name="Text_20_body">#ЗимавМоскве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><text:line-break/></text:p>
      <text:p text:style-name="Text_20_body">Адрес страницы: <text:a xlink:type="simple" xlink:href="http://marfino.mos.ru/presscenter/news/detail/12689216.html" office:name=""><text:span text:style-name="Definition">http://marfino.mos.ru/presscenter/news/detail/12689216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7T12:20:42Z</meta:creation-date>
    <dc:date>2024-11-27T12:20:42Z</dc:date>
  </office:meta>
</office:document-meta>
</file>