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>
      <style:table-column-properties style:rel-column-width="7281*"/>
    </style:style>
    <style:style style:name="Table1.B" style:family="table-column">
      <style:table-column-properties style:rel-column-width="7281*"/>
    </style:style>
    <style:style style:name="Table1.C" style:family="table-column">
      <style:table-column-properties style:rel-column-width="7281*"/>
    </style:style>
    <style:style style:name="Table1.D" style:family="table-column">
      <style:table-column-properties style:rel-column-width="7281*"/>
    </style:style>
    <style:style style:name="Table1.E" style:family="table-column">
      <style:table-column-properties style:rel-column-width="7281*"/>
    </style:style>
    <style:style style:name="Table1.F" style:family="table-column">
      <style:table-column-properties style:rel-column-width="7281*"/>
    </style:style>
    <style:style style:name="Table1.G" style:family="table-column">
      <style:table-column-properties style:rel-column-width="7281*"/>
    </style:style>
    <style:style style:name="Table1.H" style:family="table-column">
      <style:table-column-properties style:rel-column-width="7281*"/>
    </style:style>
    <style:style style:name="Table1.I" style:family="table-column">
      <style:table-column-properties style:rel-column-width="7281*"/>
    </style:style>
  </office:automatic-styles>
  <office:body>
    <office:text>
      <text:h text:style-name="Heading_20_3" text:outline-level="3"><text:bookmark-start text:name="расписание-мероприятий-с-1-по-31-декабря-2024-г.-в-рамках-зимнего-сезона-фестиваля-впечатлений-усадьбы-москвы"/>Расписание мероприятий с 1 по 31 декабря 2024 г. в рамках зимнего сезона фестиваля впечатлений «Усадьбы Москвы»<text:bookmark-end text:name="расписание-мероприятий-с-1-по-31-декабря-2024-г.-в-рамках-зимнего-сезона-фестиваля-впечатлений-усадьбы-москвы"/></text:h>
      <text:p text:style-name="First_20_paragraph">21.11.2024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column table:style-name="Table1.I"/>
        <table:table-row>
          <table:table-cell table:style-name="TableRowCell" office:value-type="string" table:number-columns-spanned="8" table:number-rows-spanned="2">
            <text:p text:style-name="Table_20_Contents"><text:span text:style-name="T1">Расписание мероприятий с 1 по 31 декабря 2024 г.</text:span><text:line-break/><text:span text:style-name="T1">в рамках зимнего сезона фестиваля впечатлений «Усадьбы Москвы»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</table:table-row>
        <table:table-row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8">
            <text:p text:style-name="Table_20_Contents"><text:span text:style-name="T1">ЮАО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1 декабря (вс)</text:span><text:line-break/><text:line-break/><text:span text:style-name="T1">Усадьба 1 —</text:span><text:line-break/><text:span text:style-name="T1">Усадьба Царицыно (ЮАО, ул. Дольская,</text:span><text:line-break/><text:span text:style-name="T1">д. 1, стр. 6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        <text:p text:style-name="Table_20_Contents">12:00 – 13:00</text:p>
          </table:table-cell>
          <table:table-cell table:style-name="TableRowCell" office:value-type="string">
            <text:p text:style-name="Table_20_Contents">13:30 – 14:30</text:p>
          </table:table-cell>
          <table:table-cell table:style-name="TableRowCell" office:value-type="string">
            <text:p text:style-name="Table_20_Contents">16:00 – 17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Лекц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Изготовление новогодних свечей из вощины</text:p>
          </table:table-cell>
          <table:table-cell table:style-name="TableRowCell" office:value-type="string">
            <text:p text:style-name="Table_20_Contents">Изготовление новогодних свечей из вощины</text:p>
          </table:table-cell>
          <table:table-cell table:style-name="TableRowCell" office:value-type="string">
            <text:p text:style-name="Table_20_Contents">Путешествие в мир усадебных традиций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5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8">
            <text:p text:style-name="Table_20_Contents"><text:span text:style-name="T1">ЦАО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 декабря (вс)</text:span><text:line-break/><text:line-break/><text:span text:style-name="T1">Усадьба 2 —</text:span></text:p>
            <text:p text:style-name="Table_20_Contents"><text:span text:style-name="T1">Усадьба Васильчиковых (ЦАО, ул. Большая Никитская,</text:span></text:p>
            <text:p text:style-name="Table_20_Contents"><text:span text:style-name="T1">д. 46/17, стр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 декабря – 13 января</text:span></text:p>
            <text:p text:style-name="Table_20_Contents"><text:line-break/><text:span text:style-name="T1">Школа Акварели С. Андрияки</text:span><text:line-break/><text:span text:style-name="T1">(ЦАО, переулок Гороховский, дом 17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 декабря (вс)</text:span></text:p>
            <text:p text:style-name="Table_20_Contents"><text:line-break/><text:span text:style-name="T1">Сад им. Баумана</text:span><text:line-break/><text:span text:style-name="T1">(ЦАО, улица Старая Басманная, дом 15А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6:15-17:00</text:p>
          </table:table-cell>
          <table:table-cell table:style-name="TableRowCell" office:value-type="string">
            <text:p text:style-name="Table_20_Contents">16:30-17:00</text:p>
          </table:table-cell>
          <table:table-cell table:style-name="TableRowCell" office:value-type="string">
            <text:p text:style-name="Table_20_Contents">17:30-18:00</text:p>
          </table:table-cell>
          <table:table-cell table:style-name="TableRowCell" office:value-type="string">
            <text:p text:style-name="Table_20_Contents">17:15-18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Ледовый променад</text:p>
          </table:table-cell>
          <table:table-cell table:style-name="TableRowCell" office:value-type="string">
            <text:p text:style-name="Table_20_Contents">Выступление музыкального коллектива</text:p>
          </table:table-cell>
          <table:table-cell table:style-name="TableRowCell" office:value-type="string">
            <text:p text:style-name="Table_20_Contents">Выступление музыкального коллектива</text:p>
          </table:table-cell>
          <table:table-cell table:style-name="TableRowCell" office:value-type="string">
            <text:p text:style-name="Table_20_Contents">Ледовый променад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100</text:p>
          </table:table-cell>
          <table:table-cell table:style-name="TableRowCell" office:value-type="string">
            <text:p text:style-name="Table_20_Contents">Не более 200</text:p>
          </table:table-cell>
          <table:table-cell table:style-name="TableRowCell" office:value-type="string">
            <text:p text:style-name="Table_20_Contents">Не более 200</text:p>
          </table:table-cell>
          <table:table-cell table:style-name="TableRowCell" office:value-type="string">
            <text:p text:style-name="Table_20_Contents">Не более 1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 декабря (вс)</text:span></text:p>
            <text:p text:style-name="Table_20_Contents"><text:line-break/><text:span text:style-name="T1">Усадьба Ф.И. Прове – А.И. Калиш</text:span><text:line-break/><text:span text:style-name="T1">(ЦАО, улица Новая Басманная, дом 22/2, строение 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7 декабря (сб)</text:span></text:p>
            <text:p text:style-name="Table_20_Contents"><text:line-break/><text:span text:style-name="T1">Школа Акварели С. Андрияки</text:span><text:line-break/><text:span text:style-name="T1">(ЦАО, переулок Гороховский, дом 17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7 декабря (сб)</text:span><text:line-break/><text:line-break/><text:span text:style-name="T1">Усадьба 2 —</text:span></text:p>
            <text:p text:style-name="Table_20_Contents"><text:span text:style-name="T1">Дворец Разумовских (ЦАО, ул. Тверская,</text:span></text:p>
            <text:p text:style-name="Table_20_Contents"><text:span text:style-name="T1">д. 21, стр. 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8 декабря (вс)</text:span></text:p>
            <text:p text:style-name="Table_20_Contents"><text:line-break/><text:span text:style-name="T1">Сад им. Баумана</text:span><text:line-break/><text:span text:style-name="T1">(ЦАО, улица Старая Басманная, дом 15А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6:15-17:00</text:p>
          </table:table-cell>
          <table:table-cell table:style-name="TableRowCell" office:value-type="string">
            <text:p text:style-name="Table_20_Contents">16:30-17:00</text:p>
          </table:table-cell>
          <table:table-cell table:style-name="TableRowCell" office:value-type="string">
            <text:p text:style-name="Table_20_Contents">17:30-18:00</text:p>
          </table:table-cell>
          <table:table-cell table:style-name="TableRowCell" office:value-type="string">
            <text:p text:style-name="Table_20_Contents">17:15-18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Ледовый променад</text:p>
          </table:table-cell>
          <table:table-cell table:style-name="TableRowCell" office:value-type="string">
            <text:p text:style-name="Table_20_Contents">Выступление музыкального коллектива</text:p>
          </table:table-cell>
          <table:table-cell table:style-name="TableRowCell" office:value-type="string">
            <text:p text:style-name="Table_20_Contents">Выступление музыкального коллектива</text:p>
          </table:table-cell>
          <table:table-cell table:style-name="TableRowCell" office:value-type="string">
            <text:p text:style-name="Table_20_Contents">Ледовый променад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100</text:p>
          </table:table-cell>
          <table:table-cell table:style-name="TableRowCell" office:value-type="string">
            <text:p text:style-name="Table_20_Contents">Не более 200</text:p>
          </table:table-cell>
          <table:table-cell table:style-name="TableRowCell" office:value-type="string">
            <text:p text:style-name="Table_20_Contents">Не более 200</text:p>
          </table:table-cell>
          <table:table-cell table:style-name="TableRowCell" office:value-type="string">
            <text:p text:style-name="Table_20_Contents">Не более 1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8 декабря (вс)</text:span></text:p>
            <text:p text:style-name="Table_20_Contents"><text:line-break/><text:span text:style-name="T1">Школа Акварели С. Андрияки</text:span><text:line-break/><text:span text:style-name="T1">(ЦАО, переулок Гороховский, дом 17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8 декабря (вс)</text:span><text:line-break/><text:line-break/><text:span text:style-name="T1">Усадьба 2 —</text:span><text:line-break/><text:span text:style-name="T1">Дворец Разумовских (ЦАО, ул. Тверская,</text:span><text:line-break/><text:span text:style-name="T1">д. 21, стр. 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4 декабря (сб)</text:span></text:p>
            <text:p text:style-name="Table_20_Contents"><text:line-break/><text:span text:style-name="T1">Усадьба А.К. Разумовского</text:span><text:line-break/><text:span text:style-name="T1">(ЦАО, улица Казакова, дом 18, строение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4 декабря (сб)</text:span><text:line-break/><text:line-break/><text:span text:style-name="T1">Усадьба 2 —</text:span><text:line-break/><text:span text:style-name="T1">Усадьба XIX в. (музей Чайковского)</text:span><text:line-break/><text:span text:style-name="T1">(ЦАО, Кудринская площадь, дом 46/54, строение 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4:00-15:00</text:p>
          </table:table-cell>
          <table:table-cell table:style-name="TableRowCell" office:value-type="string">
            <text:p text:style-name="Table_20_Contents">15:00 — 16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5 декабря (вс)</text:span><text:line-break/><text:line-break/><text:span text:style-name="T1">Усадьба 2 —</text:span><text:line-break/><text:span text:style-name="T1">Усадьба XIX в. (музей Чайковского)</text:span><text:line-break/><text:span text:style-name="T1">(ЦАО, Кудринская площадь, дом 46/54, строение 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6:00-17:00</text:p>
          </table:table-cell>
          <table:table-cell table:style-name="TableRowCell" office:value-type="string">
            <text:p text:style-name="Table_20_Contents">17:00-18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5 декабря (вс)</text:span></text:p>
            <text:p text:style-name="Table_20_Contents"><text:line-break/><text:span text:style-name="T1">Сад им. Баумана</text:span><text:line-break/><text:span text:style-name="T1">(ЦАО, улица Старая Басманная, дом 15А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6:15-17:00</text:p>
          </table:table-cell>
          <table:table-cell table:style-name="TableRowCell" office:value-type="string">
            <text:p text:style-name="Table_20_Contents">16:30-17:00</text:p>
          </table:table-cell>
          <table:table-cell table:style-name="TableRowCell" office:value-type="string">
            <text:p text:style-name="Table_20_Contents">17:30-18:00</text:p>
          </table:table-cell>
          <table:table-cell table:style-name="TableRowCell" office:value-type="string">
            <text:p text:style-name="Table_20_Contents">17:15-18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Ледовый променад</text:p>
          </table:table-cell>
          <table:table-cell table:style-name="TableRowCell" office:value-type="string">
            <text:p text:style-name="Table_20_Contents">Выступление музыкального коллектива</text:p>
          </table:table-cell>
          <table:table-cell table:style-name="TableRowCell" office:value-type="string">
            <text:p text:style-name="Table_20_Contents">Выступление музыкального коллектива</text:p>
          </table:table-cell>
          <table:table-cell table:style-name="TableRowCell" office:value-type="string">
            <text:p text:style-name="Table_20_Contents">Ледовый променад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100</text:p>
          </table:table-cell>
          <table:table-cell table:style-name="TableRowCell" office:value-type="string">
            <text:p text:style-name="Table_20_Contents">Не более 200</text:p>
          </table:table-cell>
          <table:table-cell table:style-name="TableRowCell" office:value-type="string">
            <text:p text:style-name="Table_20_Contents">Не более 200</text:p>
          </table:table-cell>
          <table:table-cell table:style-name="TableRowCell" office:value-type="string">
            <text:p text:style-name="Table_20_Contents">Не более 1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15 декабря (вс)</text:span></text:p>
            <text:p text:style-name="Table_20_Contents"><text:line-break/><text:span text:style-name="T1">Усадьба А.К. Разумовского</text:span><text:line-break/><text:span text:style-name="T1">(ЦАО, улица Казакова, дом 18, строение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21 декабря (сб)</text:span></text:p>
            <text:p text:style-name="Table_20_Contents"><text:span text:style-name="T1">Усадьба Струйских</text:span></text:p>
            <text:p text:style-name="Table_20_Contents"><text:span text:style-name="T1">(ЦАО, переулок Токмаков, дом 21/2, строение 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<text:span text:style-name="T1">12:30 – 13:30</text:span></text:p>
          </table:table-cell>
          <table:table-cell table:style-name="TableRowCell" office:value-type="string">
            <text:p text:style-name="Table_20_Contents"><text:span text:style-name="T1">14:00 – 15:00</text:span>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21 декабря (сб)</text:span><text:line-break/><text:line-break/><text:span text:style-name="T1">Усадьба 1 —</text:span><text:line-break/><text:span text:style-name="T1">Усадьба Киппена (ЦАО, Старосадский пер.,</text:span><text:line-break/><text:span text:style-name="T1">д. 5/8, стр. 5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<text:span text:style-name="T1">12:00 – 19:00</text:span></text:p>
          </table:table-cell>
          <table:table-cell table:style-name="TableRowCell" office:value-type="string">
            <text:p text:style-name="Table_20_Contents"><text:span text:style-name="T1">12:00 – 13:00</text:span></text:p>
          </table:table-cell>
          <table:table-cell table:style-name="TableRowCell" office:value-type="string">
            <text:p text:style-name="Table_20_Contents"><text:span text:style-name="T1">13:30 – 14:30</text:span></text:p>
          </table:table-cell>
          <table:table-cell table:style-name="TableRowCell" office:value-type="string">
            <text:p text:style-name="Table_20_Contents"><text:span text:style-name="T1">15:00 – 15:20</text:span></text:p>
          </table:table-cell>
          <table:table-cell table:style-name="TableRowCell" office:value-type="string">
            <text:p text:style-name="Table_20_Contents"><text:span text:style-name="T1">15:30 – 15:50</text:span></text:p>
          </table:table-cell>
          <table:table-cell table:style-name="TableRowCell" office:value-type="string">
            <text:p text:style-name="Table_20_Contents"><text:span text:style-name="T1">16:00 – 16:20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овогодние открытки акварелью</text:p>
          </table:table-cell>
          <table:table-cell table:style-name="TableRowCell" office:value-type="string">
            <text:p text:style-name="Table_20_Contents">Новогодние открытки акварелью</text:p>
          </table:table-cell>
          <table:table-cell table:style-name="TableRowCell" office:value-type="string">
            <text:p text:style-name="Table_20_Contents">«Тайна усадьбы»</text:p>
          </table:table-cell>
          <table:table-cell table:style-name="TableRowCell" office:value-type="string">
            <text:p text:style-name="Table_20_Contents">«Тайна усадьбы»</text:p>
          </table:table-cell>
          <table:table-cell table:style-name="TableRowCell" office:value-type="string">
            <text:p text:style-name="Table_20_Contents">«Тайна усадьбы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40</text:p>
          </table:table-cell>
          <table:table-cell table:style-name="TableRowCell" office:value-type="string">
            <text:p text:style-name="Table_20_Contents">не более 40</text:p>
          </table:table-cell>
          <table:table-cell table:style-name="TableRowCell" office:value-type="string">
            <text:p text:style-name="Table_20_Contents">не более 4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22 декабря (вс)</text:span><text:line-break/><text:line-break/><text:span text:style-name="T1">Усадьба 1 —</text:span><text:line-break/><text:span text:style-name="T1">Усадьба Киппена (ЦАО, Старосадский пер.,</text:span><text:line-break/><text:span text:style-name="T1">д. 5/8, стр. 5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        <text:p text:style-name="Table_20_Contents">12:00 – 13:00</text:p>
          </table:table-cell>
          <table:table-cell table:style-name="TableRowCell" office:value-type="string">
            <text:p text:style-name="Table_20_Contents">13:30 – 14:30</text:p>
          </table:table-cell>
          <table:table-cell table:style-name="TableRowCell" office:value-type="string">
            <text:p text:style-name="Table_20_Contents">15:30 – 16:00</text:p>
          </table:table-cell>
          <table:table-cell table:style-name="TableRowCell" office:value-type="string">
            <text:p text:style-name="Table_20_Contents">16:30 – 17:00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Новогодние музыкальные истории</text:p>
          </table:table-cell>
          <table:table-cell table:style-name="TableRowCell" office:value-type="string">
            <text:p text:style-name="Table_20_Contents">Новогодние музыкальные истории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овогодние открытки акварелью</text:p>
          </table:table-cell>
          <table:table-cell table:style-name="TableRowCell" office:value-type="string">
            <text:p text:style-name="Table_20_Contents">Новогодние открытки акварелью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40</text:p>
          </table:table-cell>
          <table:table-cell table:style-name="TableRowCell" office:value-type="string">
            <text:p text:style-name="Table_20_Contents">не более 40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29 декабря (вс)</text:span></text:p>
            <text:p text:style-name="Table_20_Contents"><text:line-break/><text:span text:style-name="T1">Школа Акварели С. Андрияки</text:span><text:line-break/><text:span text:style-name="T1">(ЦАО, переулок Гороховский, дом 17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30 декабря (пн)</text:span></text:p>
            <text:p text:style-name="Table_20_Contents"><text:line-break/><text:span text:style-name="T1">Сад им. Баумана</text:span><text:line-break/><text:span text:style-name="T1">(ЦАО, улица Старая Басманная, дом 15А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6:15-17:00</text:p>
          </table:table-cell>
          <table:table-cell table:style-name="TableRowCell" office:value-type="string">
            <text:p text:style-name="Table_20_Contents">16:30-17:00</text:p>
          </table:table-cell>
          <table:table-cell table:style-name="TableRowCell" office:value-type="string">
            <text:p text:style-name="Table_20_Contents">17:30-18:00</text:p>
          </table:table-cell>
          <table:table-cell table:style-name="TableRowCell" office:value-type="string">
            <text:p text:style-name="Table_20_Contents">17:15-18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Ледовый променад</text:p>
          </table:table-cell>
          <table:table-cell table:style-name="TableRowCell" office:value-type="string">
            <text:p text:style-name="Table_20_Contents">Выступление музыкального коллектива</text:p>
          </table:table-cell>
          <table:table-cell table:style-name="TableRowCell" office:value-type="string">
            <text:p text:style-name="Table_20_Contents">Выступление музыкального коллектива</text:p>
          </table:table-cell>
          <table:table-cell table:style-name="TableRowCell" office:value-type="string">
            <text:p text:style-name="Table_20_Contents">Ледовый променад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100</text:p>
          </table:table-cell>
          <table:table-cell table:style-name="TableRowCell" office:value-type="string">
            <text:p text:style-name="Table_20_Contents">Не более 200</text:p>
          </table:table-cell>
          <table:table-cell table:style-name="TableRowCell" office:value-type="string">
            <text:p text:style-name="Table_20_Contents">Не более 200</text:p>
          </table:table-cell>
          <table:table-cell table:style-name="TableRowCell" office:value-type="string">
            <text:p text:style-name="Table_20_Contents">Не более 1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30 декабря (пн)</text:span></text:p>
            <text:p text:style-name="Table_20_Contents"><text:line-break/><text:span text:style-name="T1">Школа Акварели С. Андрияки</text:span><text:line-break/><text:span text:style-name="T1">(ЦАО, переулок Гороховский, дом 17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        <text:p text:style-name="Table_20_Contents">Экскурсия «Узнай кластер Басманный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Кол-во участников</text:span>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        <text:p text:style-name="Table_20_Contents">Не более 2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8">
            <text:p text:style-name="Table_20_Contents"><text:span text:style-name="T1">ЮЗАО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7 декабря (сб)</text:span><text:line-break/><text:line-break/><text:span text:style-name="T1">Усадьба 1 —</text:span><text:line-break/><text:span text:style-name="T1">Усадьба Воронцово (ЮЗАО, Воронцовский парк, д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        <text:p text:style-name="Table_20_Contents">12:00 – 13:00</text:p>
          </table:table-cell>
          <table:table-cell table:style-name="TableRowCell" office:value-type="string">
            <text:p text:style-name="Table_20_Contents">13:30 – 14:30</text:p>
          </table:table-cell>
          <table:table-cell table:style-name="TableRowCell" office:value-type="string">
            <text:p text:style-name="Table_20_Contents">15:00 – 15:20</text:p>
          </table:table-cell>
          <table:table-cell table:style-name="TableRowCell" office:value-type="string">
            <text:p text:style-name="Table_20_Contents">15:30 – 15:50</text:p>
          </table:table-cell>
          <table:table-cell table:style-name="TableRowCell" office:value-type="string">
            <text:p text:style-name="Table_20_Contents">16:00 – 16:2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Одежка для кружек</text:p>
          </table:table-cell>
          <table:table-cell table:style-name="TableRowCell" office:value-type="string">
            <text:p text:style-name="Table_20_Contents">Одежка для кружек</text:p>
          </table:table-cell>
          <table:table-cell table:style-name="TableRowCell" office:value-type="string">
            <text:p text:style-name="Table_20_Contents">«Тайна усадьбы»</text:p>
          </table:table-cell>
          <table:table-cell table:style-name="TableRowCell" office:value-type="string">
            <text:p text:style-name="Table_20_Contents">«Тайна усадьбы»</text:p>
          </table:table-cell>
          <table:table-cell table:style-name="TableRowCell" office:value-type="string">
            <text:p text:style-name="Table_20_Contents">«Тайна усадьбы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45</text:p>
          </table:table-cell>
          <table:table-cell table:style-name="TableRowCell" office:value-type="string">
            <text:p text:style-name="Table_20_Contents">не более 45</text:p>
          </table:table-cell>
          <table:table-cell table:style-name="TableRowCell" office:value-type="string">
            <text:p text:style-name="Table_20_Contents">не более 45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8 декабря (вс)</text:span><text:line-break/><text:line-break/><text:span text:style-name="T1">Усадьба 1 —</text:span><text:line-break/><text:span text:style-name="T1">Усадьба Воронцово (ЮЗАО, Воронцовский парк, д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        <text:p text:style-name="Table_20_Contents">12:00 – 13:00</text:p>
          </table:table-cell>
          <table:table-cell table:style-name="TableRowCell" office:value-type="string">
            <text:p text:style-name="Table_20_Contents">13:30 – 14:30</text:p>
          </table:table-cell>
          <table:table-cell table:style-name="TableRowCell" office:value-type="string">
            <text:p text:style-name="Table_20_Contents">15:30 – 16:00</text:p>
          </table:table-cell>
          <table:table-cell table:style-name="TableRowCell" office:value-type="string">
            <text:p text:style-name="Table_20_Contents">16:30 – 17:00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узыкальный концерт</text:p>
          </table:table-cell>
          <table:table-cell table:style-name="TableRowCell" office:value-type="string">
            <text:p text:style-name="Table_20_Contents">Музыкальный концерт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Декупаж игрушек</text:p>
          </table:table-cell>
          <table:table-cell table:style-name="TableRowCell" office:value-type="string">
            <text:p text:style-name="Table_20_Contents">Декупаж игруше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45</text:p>
          </table:table-cell>
          <table:table-cell table:style-name="TableRowCell" office:value-type="string">
            <text:p text:style-name="Table_20_Contents">не более 45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21 декабря (сб)</text:span><text:line-break/><text:line-break/><text:span text:style-name="T1">Усадьба 2 —</text:span><text:line-break/><text:span text:style-name="T1">Воронцово (ЮЗАО, Воронцовский парк, д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22 декабря (вс)</text:span><text:line-break/><text:line-break/><text:span text:style-name="T1">Усадьба 2 —</text:span><text:line-break/><text:span text:style-name="T1">Усадьба Воронцово (ЮЗАО, Воронцовский парк, д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8">
            <text:p text:style-name="Table_20_Contents"><text:span text:style-name="T1">СВАО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14 декабря (сб)</text:span><text:line-break/><text:line-break/><text:span text:style-name="T1">Усадьба 1 —</text:span><text:line-break/><text:span text:style-name="T1">Усадьба Свиблово (СВАО, Лазоревый пр-д, д. 15, стр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        <text:p text:style-name="Table_20_Contents">12:00 – 13:00</text:p>
          </table:table-cell>
          <table:table-cell table:style-name="TableRowCell" office:value-type="string">
            <text:p text:style-name="Table_20_Contents">13:30 – 14:30</text:p>
          </table:table-cell>
          <table:table-cell table:style-name="TableRowCell" office:value-type="string">
            <text:p text:style-name="Table_20_Contents">15:00 – 16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узыкальный концерт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Роспись деревянных елочных игрушек</text:p>
          </table:table-cell>
          <table:table-cell table:style-name="TableRowCell" office:value-type="string">
            <text:p text:style-name="Table_20_Contents">Роспись деревянных елочных игрушек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4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15 декабря (вс)</text:span><text:line-break/><text:line-break/><text:span text:style-name="T1">Усадьба 1 —</text:span><text:line-break/><text:span text:style-name="T1">Усадьба Свиблово (СВАО, Лазоревый пр-д, д. 15, стр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        <text:p text:style-name="Table_20_Contents">12:00 – 13:00</text:p>
          </table:table-cell>
          <table:table-cell table:style-name="TableRowCell" office:value-type="string">
            <text:p text:style-name="Table_20_Contents">13:30 – 14:30</text:p>
          </table:table-cell>
          <table:table-cell table:style-name="TableRowCell" office:value-type="string">
            <text:p text:style-name="Table_20_Contents">17:00 – 18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узыкальный концерт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Изготовление новогодних игрушек в виде елочки из джута</text:p>
          </table:table-cell>
          <table:table-cell table:style-name="TableRowCell" office:value-type="string">
            <text:p text:style-name="Table_20_Contents">Изготовление новогодних игрушек в виде елочки из джута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45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29 декабря (вс)</text:span><text:line-break/><text:line-break/><text:line-break/><text:line-break/><text:span text:style-name="T1">Усадьба 2 —</text:span><text:line-break/><text:span text:style-name="T1">Усадьба Свиблово (СВАО, Лазоревый пр-д, д. 15, стр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3">
            <text:p text:style-name="Table_20_Contents"><text:span text:style-name="T1">30 декабря (пн)</text:span><text:line-break/><text:line-break/><text:span text:style-name="T1">Усадьба 2 —</text:span><text:line-break/><text:span text:style-name="T1">Усадьба Свиблово (СВАО, Лазоревый пр-д, д. 15, стр. 3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30 – 13:30</text:p>
          </table:table-cell>
          <table:table-cell table:style-name="TableRowCell" office:value-type="string">
            <text:p text:style-name="Table_20_Contents">14:00 – 15:0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        <text:p text:style-name="Table_20_Contents">Экскурсия «Усадебные традиции»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columns-spanned="8">
            <text:p text:style-name="Table_20_Contents"><text:span text:style-name="T1">ЮВАО</text:span>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29 декабря (вс)</text:span><text:line-break/><text:line-break/><text:span text:style-name="T1">Усадьба 1 —</text:span><text:line-break/><text:span text:style-name="T1">Усадьба Люблино (ЮВАО, ул. Летняя,</text:span><text:line-break/><text:span text:style-name="T1">д. 1, cтр. 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        <text:p text:style-name="Table_20_Contents">12:00 – 13:00</text:p>
          </table:table-cell>
          <table:table-cell table:style-name="TableRowCell" office:value-type="string">
            <text:p text:style-name="Table_20_Contents">13:30 – 14:30</text:p>
          </table:table-cell>
          <table:table-cell table:style-name="TableRowCell" office:value-type="string">
            <text:p text:style-name="Table_20_Contents">15:00 – 15:20</text:p>
          </table:table-cell>
          <table:table-cell table:style-name="TableRowCell" office:value-type="string">
            <text:p text:style-name="Table_20_Contents">15:30 – 15:50</text:p>
          </table:table-cell>
          <table:table-cell table:style-name="TableRowCell" office:value-type="string">
            <text:p text:style-name="Table_20_Contents">16:00 – 16:2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        <text:p text:style-name="Table_20_Contents">Театрализованная постановка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Роспись деревянных лошадок</text:p>
          </table:table-cell>
          <table:table-cell table:style-name="TableRowCell" office:value-type="string">
            <text:p text:style-name="Table_20_Contents">Роспись деревянных лошадок</text:p>
          </table:table-cell>
          <table:table-cell table:style-name="TableRowCell" office:value-type="string">
            <text:p text:style-name="Table_20_Contents">«Усадебная сказка»</text:p>
          </table:table-cell>
          <table:table-cell table:style-name="TableRowCell" office:value-type="string">
            <text:p text:style-name="Table_20_Contents">«Усадебная сказка»</text:p>
          </table:table-cell>
          <table:table-cell table:style-name="TableRowCell" office:value-type="string">
            <text:p text:style-name="Table_20_Contents">«Усадебная сказка»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50</text:p>
          </table:table-cell>
          <table:table-cell table:style-name="TableRowCell" office:value-type="string">
            <text:p text:style-name="Table_20_Contents">не более 50</text:p>
          </table:table-cell>
          <table:table-cell table:style-name="TableRowCell" office:value-type="string">
            <text:p text:style-name="Table_20_Contents">не более 50</text:p>
          </table:table-cell>
          <table:table-cell table:style-name="TableRowCell" office:value-type="string">
    </table:table-cell>
        </table:table-row>
        <table:table-row>
          <table:table-cell table:style-name="TableRowCell" office:value-type="string" table:number-rows-spanned="4">
            <text:p text:style-name="Table_20_Contents"><text:span text:style-name="T1">30 декабря (пн)</text:span><text:line-break/><text:line-break/><text:span text:style-name="T1">Усадьба 1 —</text:span><text:line-break/><text:span text:style-name="T1">Люблино (ЮВАО,</text:span><text:line-break/><text:span text:style-name="T1">ул. Летняя,</text:span><text:line-break/><text:span text:style-name="T1">д. 1, cтр. 1)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12:00 – 19:00</text:p>
          </table:table-cell>
          <table:table-cell table:style-name="TableRowCell" office:value-type="string">
            <text:p text:style-name="Table_20_Contents">12:00 – 13:00</text:p>
          </table:table-cell>
          <table:table-cell table:style-name="TableRowCell" office:value-type="string">
            <text:p text:style-name="Table_20_Contents">13:30 – 14:30</text:p>
          </table:table-cell>
          <table:table-cell table:style-name="TableRowCell" office:value-type="string">
            <text:p text:style-name="Table_20_Contents">15:30 – 16:00</text:p>
          </table:table-cell>
          <table:table-cell table:style-name="TableRowCell" office:value-type="string">
            <text:p text:style-name="Table_20_Contents">16:30 – 17:00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Формат</text:span></text:p>
          </table:table-cell>
          <table:table-cell table:style-name="TableRowCell" office:value-type="string">
            <text:p text:style-name="Table_20_Contents">Почтовая станция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астер-класс</text:p>
          </table:table-cell>
          <table:table-cell table:style-name="TableRowCell" office:value-type="string">
            <text:p text:style-name="Table_20_Contents">Музыкальный концерт</text:p>
          </table:table-cell>
          <table:table-cell table:style-name="TableRowCell" office:value-type="string">
            <text:p text:style-name="Table_20_Contents">Музыкальный концерт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Тема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овогодний букет</text:p>
          </table:table-cell>
          <table:table-cell table:style-name="TableRowCell" office:value-type="string">
            <text:p text:style-name="Table_20_Contents">Новогодний букет</text:p>
      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  <table:table-row>
          <table:table-cell table:style-name="TableRowCell" office:value-type="string">
            <text:p text:style-name="Table_20_Contents"><text:span text:style-name="T1">Участники</text:span></text:p>
          </table:table-cell>
          <table:table-cell table:style-name="TableRowCell" office:value-type="string">
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30</text:p>
          </table:table-cell>
          <table:table-cell table:style-name="TableRowCell" office:value-type="string">
            <text:p text:style-name="Table_20_Contents">не более 50</text:p>
          </table:table-cell>
          <table:table-cell table:style-name="TableRowCell" office:value-type="string">
            <text:p text:style-name="Table_20_Contents">не более 50</text:p>
          </table:table-cell>
          <table:table-cell table:style-name="TableRowCell" office:value-type="string">
    </table:table-cell>
          <table:table-cell table:style-name="TableRowCell" office:value-type="string">
    </table:table-cell>
        </table:table-row>
      </table:table>
      <text:p text:style-name="First_20_paragraph"><text:line-break/></text:p>
      <text:p text:style-name="Text_20_body">Адрес страницы: <text:a xlink:type="simple" xlink:href="http://marfino.mos.ru/presscenter/news/detail/12678274.html" office:name=""><text:span text:style-name="Definition">http://marfino.mos.ru/presscenter/news/detail/12678274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1T12:45:38Z</meta:creation-date>
    <dc:date>2024-11-21T12:45:38Z</dc:date>
  </office:meta>
</office:document-meta>
</file>