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ематическое-консультирование-граждан-по-вопросам-профилактике-от-гриппа-и-орви"/>Тематическое консультирование граждан по вопросам профилактике от гриппа и ОРВИ<text:bookmark-end text:name="тематическое-консультирование-граждан-по-вопросам-профилактике-от-гриппа-и-орви"/></text:h>
      <text:p text:style-name="First_20_paragraph">04.10.2024</text:p>
      <text:p text:style-name="Text_20_body">Территориальный отдел Управления Федеральной службы по надзору в сфере защиты прав потребителей и благополучия человека по городу Москве в Северо-Восточном административном округе города Москвы сообщает, что с 30 сентября по 11 октября 2024 года Управление Роспотребнадзора по городу Москве а СВАО проведут тематическое консультирование граждан по вопросам профилактике от гриппа и ОРВИ.</text:p>
      <text:p text:style-name="Text_20_body"><text:line-break/></text:p>
      <text:p text:style-name="Text_20_body">Специалисты Роспотребнадзора помогут гражданам разобраться, как и где можно сделать прививку от гриппа, можно ли совмещать её с другими, какие штаммы входят в состав вакцины. Расскажут о мерах профилактики острых респираторных вирусных инфекций, дадут рекомендации для родителей, как уберечь детей в эпидсезон.</text:p>
      <text:p text:style-name="Text_20_body"><text:line-break/></text:p>
      <text:p text:style-name="Text_20_body">Телефоны «горячей линии»: 8 (499) 187-14-13 и 8 (499) 189-09-83 и 8 (495) 471-01-63. Режим работы: с 10:00 до 16:00 часов в рабочие дни.</text:p>
      <text:p text:style-name="Text_20_body"><text:line-break/></text:p>
      <text:p text:style-name="Text_20_body">Адрес страницы: <text:a xlink:type="simple" xlink:href="http://marfino.mos.ru/presscenter/news/detail/12597985.html" office:name=""><text:span text:style-name="Definition">http://marfino.mos.ru/presscenter/news/detail/12597985.html</text:span></text:a></text:p>
      <text:p text:style-name="Text_20_body"><text:a xlink:type="simple" xlink:href="http://marfino.mos.ru" office:name=""><text:span text:style-name="Definition">Управа района Марфин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24T05:36:12Z</meta:creation-date>
    <dc:date>2024-10-24T05:36:12Z</dc:date>
  </office:meta>
</office:document-meta>
</file>