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ежегодное-обозрение-субъектов-рф-социальное-развитие-россии"/>Ежегодное обозрение субъектов РФ «Социальное развитие России»<text:bookmark-end text:name="ежегодное-обозрение-субъектов-рф-социальное-развитие-россии"/></text:h>
      <text:p text:style-name="First_20_paragraph">01.08.2024</text:p>
      <text:p text:style-name="Text_20_body">Руководствуясь задачей информирования федеральных органов власти о лучших практиках и достижениях регионов России в вопросах социальной поддержки и повышения качества жизни населения, обозначенных Президентом РФ В.В.Путиным в Послании ФС РФ 29 февраля 2024 года, редакция журнала «Экономическая политика России — 21 век» (учрежден 12.04.2007 года Минобрнауки России, Минэкономразвития России, Минпромторгом России и Росстатом, свидетельство о регистрации ПИ № ФС 77-27975 <text:a xlink:type="simple" xlink:href="https://rkn.gov.ru/activity/mass-media/for-founders/media/?id=251797" office:name=""><text:span text:style-name="Definition">https://rkn.gov.ru/activity/mass-media/for-founders/media/?id=251797</text:span></text:a>) формирует на портале <text:a xlink:type="simple" xlink:href="https://rosfederal-inform.ru/" office:name=""><text:span text:style-name="Definition">https://rosfederal-inform.ru/</text:span></text:a> Ежегодное обозрение субъектов РФ «Социальное развитие России» <text:a xlink:type="simple" xlink:href="https://rosfederal-inform.ru/ezhegodnoe-obozrenie-subektov-rf-soczialnoe-razvitie-rossii/" office:name=""><text:span text:style-name="Definition">https://rosfederal-inform.ru/ezhegodnoe-obozrenie-subektov-rf-soczialnoe-razvitie-rossii/</text:span></text:a></text:p>
      <text:p text:style-name="Text_20_body"><text:line-break/></text:p>
      <text:p text:style-name="Text_20_body">Целью данного бесплатного информационного ресурса является обобщение и тиражирование эффективных направлений деятельности региональных и муниципальных органов управления касательно повышения общественного доверия к власти в вопросах занятости и трудовых отношений, медицинской помощи, культурно-спортивного, образовательного потенциала и социальной защиты населения субъектов Российской Федерации.</text:p>
      <text:p text:style-name="Text_20_body"><text:line-break/></text:p>
      <text:p text:style-name="Text_20_body">Участники формирования Ежегодного обозрения субъектов РФ «Социальное развитие России»</text:p>
      <text:p text:style-name="Text_20_body">федеральные, региональные и муниципальные государственные органы управления, а также учреждения, организации и предприятия основных видов муниципальных образований: сельское поселение, городское поселение, городской округ, городской округ с внутригородским делением, муниципальный округ, муниципальный район, внутригородской район, внутригородская территория города федерального значения, внутригородской район городского округа с внутригородским делением.</text:p>
      <text:p text:style-name="Text_20_body">Уникальные материалы о позитивных достижениях государственных органов управления субъектов РФ и муниципальных образований, освещающие тенденции реализации федеральных программных мероприятий и проектов, принимаются на почту gov-info@mail.ru и будут размещаться в разделах: о перспективных направлениях развития системы образования субъектов РФ здесь <text:a xlink:type="simple" xlink:href="https://rosfederal-inform.ru/category/obrazovanie/" office:name=""><text:span text:style-name="Definition">https://rosfederal-inform.ru/category/obrazovanie/</text:span></text:a> , о позитивном опыте в сфере здравоохранения тут <text:a xlink:type="simple" xlink:href="https://rosfederal-inform.ru/category/zdravoohranenie/" office:name=""><text:span text:style-name="Definition">https://rosfederal-inform.ru/category/zdravoohranenie/</text:span></text:a> , о значимых культурно-спортивных событиях на странице <text:a xlink:type="simple" xlink:href="https://rosfederal-inform.ru/category/kultura/" office:name=""><text:span text:style-name="Definition">https://rosfederal-inform.ru/category/kultura/</text:span></text:a> , а информация о социальных программах поддержки населения регионов России в рубрике <text:a xlink:type="simple" xlink:href="https://rosfederal-inform.ru/category/soczialnaya-politika/" office:name=""><text:span text:style-name="Definition">https://rosfederal-inform.ru/category/soczialnaya-politika/</text:span></text:a></text:p>
      <text:p text:style-name="Text_20_body"><text:line-break/></text:p>
      <text:p text:style-name="Text_20_body">Формирование Ежегодного обозрения субъектов РФ «Социальное развитие России» направлено на информационное содействие обеспечению равных возможностей для реализации установленных Конституцией Российской Федерации и федеральными законами экономических, политических и социальных прав граждан на всей территории страны, повышение качества их жизни на основе сбалансированного и устойчивого социально-экономического развития субъектов Федерации и муниципальных образований, а также максимальное привлечение внимания населения к решению региональных и местных задач.</text:p>
      <text:p text:style-name="Text_20_body"><text:line-break/></text:p>
      <text:p text:style-name="Text_20_body">Адрес страницы: <text:a xlink:type="simple" xlink:href="http://marfino.mos.ru/presscenter/news/detail/12501700.html" office:name=""><text:span text:style-name="Definition">http://marfino.mos.ru/presscenter/news/detail/12501700.html</text:span></text:a></text:p>
      <text:p text:style-name="Text_20_body"><text:a xlink:type="simple" xlink:href="http://marfino.mos.ru" office:name=""><text:span text:style-name="Definition">Управа района Марф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8-01T08:49:38Z</meta:creation-date>
    <dc:date>2024-08-01T08:49:38Z</dc:date>
  </office:meta>
</office:document-meta>
</file>