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матическое-консультирование-граждан-по-вопросам-детского-отдыха-качества-и-безопасности-детских-товаров"/>Тематическое консультирование граждан по вопросам детского отдыха, качества и безопасности детских товаров<text:bookmark-end text:name="тематическое-консультирование-граждан-по-вопросам-детского-отдыха-качества-и-безопасности-детских-товаров"/></text:h>
      <text:p text:style-name="First_20_paragraph">17.05.2024</text:p>
      <text:p text:style-name="Text_20_body">Тематическое консультирование граждан по вопросам детского отдыха, качества и безопасности детских товаров</text:p>
      <text:p text:style-name="Text_20_body">Территориальный отдел Управления Роспотребнадзора по городу Москве в Северо-Восточном административном округе города Москвы информирует Вас, что <text:span text:style-name="T1">в период с 13 мая по 24 мая 2024 года</text:span> проводится тематическое консультирование гражда<text:span text:style-name="T1">н по вопросам детского отдыха, качества и безопасности детских товаров.</text:span></text:p>
      <text:p text:style-name="Text_20_body">Консультирование по указанным вопросам организовано в территориальном отделе Управления Роспотребнадзора в Северо-Восточном административном округе г. Москвы по адресу: 129128, г. Москва, ул. Бажова, д. 8 и по телефонам 8-495-602-87-63., 8-499-187-05-68., 8-499-187-05-03.</text:p>
      <text:p text:style-name="Text_20_body">Кроме того, консультирование осуществляет отдел гигиены детей и подростков в филиале ФБУЗ "Центр гигиены и эпидемиологии в городе Москве" в СВАО по адресу: г. Москва, ул. Летчика Бабушкина, д. 19/1 и по телефону: 8-495-471-01-72. </text:p>
      <text:p text:style-name="Text_20_body">По указанным адресам и контактным телефонам также можно обратиться с предложениями и пожеланиями по вопросам детского отдыха, качества и безопасности детских товаров.</text:p>
      <text:p text:style-name="Text_20_body"><text:line-break/></text:p>
      <text:p text:style-name="Text_20_body">Адрес страницы: <text:a xlink:type="simple" xlink:href="http://marfino.mos.ru/presscenter/news/detail/12375096.html" office:name=""><text:span text:style-name="Definition">http://marfino.mos.ru/presscenter/news/detail/12375096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7T16:18:51Z</meta:creation-date>
    <dc:date>2024-05-17T16:18:51Z</dc:date>
  </office:meta>
</office:document-meta>
</file>