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ячая-линия-по-вакцинопрофилактике"/>«Горячая линия» по вакцинопрофилактике<text:bookmark-end text:name="горячая-линия-по-вакцинопрофилактике"/></text:h>
      <text:p text:style-name="First_20_paragraph">25.04.2024</text:p>
      <text:p text:style-name="Text_20_body">Территориальный отдел Управления Роспотребнадзора по городу Москве в Северо-Восточном АО города Москвы по поручению Управления Роспотребнадзора по городу Москве информирует, что в период с 22 по 30 апреля 2024 года в территориальном отделе в рамках Единой Недели Иммунизации открыта «горячая линия» по вакцинопрофилактике по телефону: 8 (499) 187- 14 - 13.</text:p>
      <text:p text:style-name="Text_20_body"><text:line-break/></text:p>
      <text:p text:style-name="Text_20_body">Специалисты территориального отдела ответят на интересующие граждан вопросы и предоставят подробную информацию по организации и проведению профилактической иммунизации против инфекционных и паразитарных заболеваний, о Национальном календаре профилактических прививок, о роли вакцинации в повышении продолжительности жизни и др.</text:p>
      <text:p text:style-name="Text_20_body"><text:line-break/></text:p>
      <text:p text:style-name="Text_20_body">Получить консультации можно по телефонам «горячей линии» с 10:00 до 13:00 часов и с 14:00 до 17:00 часов.</text:p>
      <text:p text:style-name="Text_20_body"><text:line-break/></text:p>
      <text:p text:style-name="Text_20_body">Адрес страницы: <text:a xlink:type="simple" xlink:href="http://marfino.mos.ru/presscenter/news/detail/12342904.html" office:name=""><text:span text:style-name="Definition">http://marfino.mos.ru/presscenter/news/detail/1234290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1T06:53:06Z</meta:creation-date>
    <dc:date>2024-09-01T06:53:06Z</dc:date>
  </office:meta>
</office:document-meta>
</file>