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стер-класс-по-изготовлению-поделок-и-блиндажных-свечей-для-бойцов-сво-к-23-февраля"/>Мастер класс по изготовлению поделок и блиндажных свечей для бойцов СВО к 23 февраля<text:bookmark-end text:name="мастер-класс-по-изготовлению-поделок-и-блиндажных-свечей-для-бойцов-сво-к-23-февраля"/></text:h>
      <text:p text:style-name="First_20_paragraph">14.02.2024</text:p>
      <text:p text:style-name="Text_20_body">Сегодня, в преддверии знаковой даты 23 февраля, было проведено теплое и важное мероприятие, призванное поддержать наших бойцов находящихся в зоне СВО. Организованное общественными советниками главы управы и молодежной палатой района Марфино, это событие собрало неравнодушных граждан для изготовления поделок и блиндажных свечей. С приветственным словом к участникам обратился глава управы района Марфино, секретарь местного отделения партии "Единая Россия" Мальцев Игорь Сергеевич. Он отметил важность поддержки и благодарности, которые мы выражаем бойцам, стоящим на защите нашей Родины. Мероприятие не только стало ярким выражением нашей солидарности и единства, но и предоставило возможность каждому присутствующему внести свой личный вклад в общее дело поддержки. Работы, созданные руками участников, несомненно, вдохнут тепло в сердца наших бойцов и подарят им чувство заботы и внимания. Благодарим всех, кто принял участие в этом мероприятии, и призываем к продолжению поддержки наших защитников.</text:p>
      <text:p text:style-name="Text_20_body">Вместе мы сила!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#ЕР #жителиМКД #годпервичекЕР #ШГП #ЕРМосква</text:p>
      <text:p text:style-name="Text_20_body"><text:line-break/></text:p>
      <text:p text:style-name="Text_20_body">Адрес страницы: <text:a xlink:type="simple" xlink:href="http://marfino.mos.ru/presscenter/news/detail/12167742.html" office:name=""><text:span text:style-name="Definition">http://marfino.mos.ru/presscenter/news/detail/12167742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18:22:39Z</meta:creation-date>
    <dc:date>2025-04-10T18:22:39Z</dc:date>
  </office:meta>
</office:document-meta>
</file>