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управе-района-марфино-прошел-вечер-поэзии"/>В управе района Марфино прошел вечер поэзии<text:bookmark-end text:name="в-управе-района-марфино-прошел-вечер-поэзии"/></text:h>
      <text:p text:style-name="First_20_paragraph">30.01.2024</text:p>
      <text:p text:style-name="Text_20_body">Сегодня в управе района Марфино прошел вечер поэзии.</text:p>
      <text:p text:style-name="Text_20_body"><text:line-break/></text:p>
      <text:p text:style-name="Text_20_body">В рамках окружного творческого конкурса среди общественных советников Северо-Восточного административного округа состоялся поэтический этап.</text:p>
      <text:p text:style-name="Text_20_body">Участники мероприятия порадовали зрителей прекрасным исполнением произведений собственного сочинения и стихотворений известных поэтов.</text:p>
      <text:p text:style-name="Text_20_body">Проведение таких встреч - это повод почтить поэтов, популяризировать культурные и литературные ценности народов и народностей России.</text:p>
      <text:p text:style-name="Text_20_body">#Марфино #жителиМКД</text:p>
      <text:p text:style-name="Text_20_body"><text:line-break/></text:p>
      <text:p text:style-name="Text_20_body"><text:line-break/></text:p>
      <text:p text:style-name="Text_20_body">Адрес страницы: <text:a xlink:type="simple" xlink:href="http://marfino.mos.ru/presscenter/news/detail/12136875.html" office:name=""><text:span text:style-name="Definition">http://marfino.mos.ru/presscenter/news/detail/12136875.html</text:span></text:a></text:p>
      <text:p text:style-name="Text_20_body"><text:a xlink:type="simple" xlink:href="http://marfino.mos.ru" office:name=""><text:span text:style-name="Definition">Управа района Марф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10T18:22:43Z</meta:creation-date>
    <dc:date>2025-04-10T18:22:43Z</dc:date>
  </office:meta>
</office:document-meta>
</file>