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ерриториальный-отдел-управления-роспотребнадзора-по-городу-москве-в-северо--восточном-ао-города-москвы-информирует"/>Территориальный отдел Управления Роспотребнадзора по городу Москве в Северо- Восточном АО города Москвы информирует<text:bookmark-end text:name="территориальный-отдел-управления-роспотребнадзора-по-городу-москве-в-северо--восточном-ао-города-москвы-информирует"/></text:h>
      <text:p text:style-name="First_20_paragraph">30.11.2023</text:p>
      <text:p text:style-name="Text_20_body">Территориальный отдел Управления Роспотребнадзора по городу Москве в Северо- Восточном АО города Москвы информирует, что в соответствии с письмом Федеральной службы по надзору в сфере защиты прав потребителей и благополучия человека от 17.11.2021 года № 02/22405-2022-27 «О работе «горячей линии» по профилактике ВИЧ-инфекции», в период с 27 ноября по 05 декабря 2023 года проводится Всероссийская Акция «СТОП ВИЧ/СПИД», приуроченная к Всемирному дню борьбы со СПИДом (1 декабря 2021г.). На базе территориального отдела Управления Роспотребнадзора по городу Москве в СВАО г. Москвы в период е 27 ноября по 05 декабря 2023 года организована работа «горячих» ЛИНИЙ И телефонов доверия для связи с населением и консультаций по профилактике ВИЧ - инфекции. Специалисты территориального отдела Управления Роспотребнадзорапо г. Москве в Северо-Восточном АО г. Москвы проведут консультации жителей округа и всех желающих по вопросам профилактики ВИЧ - инфекции в рабочие дни с9-30 до 17-00 часов по телефонам «горячих» линий:<text:line-break/><text:line-break/>                           (499) 187-14-13, (495) 471-01-63, (495) 471-01-54</text:p>
      <text:p text:style-name="Text_20_body"><text:line-break/></text:p>
      <text:p text:style-name="Text_20_body">Адрес страницы: <text:a xlink:type="simple" xlink:href="http://marfino.mos.ru/presscenter/news/detail/12015526.html" office:name=""><text:span text:style-name="Definition">http://marfino.mos.ru/presscenter/news/detail/12015526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30T09:38:16Z</meta:creation-date>
    <dc:date>2023-11-30T09:38:16Z</dc:date>
  </office:meta>
</office:document-meta>
</file>