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движения-ряда-электричек-ленинградского-направления-изменится-13-октября"/>Расписание движения ряда электричек Ленинградского направления изменится 13 октября<text:bookmark-end text:name="расписание-движения-ряда-электричек-ленинградского-направления-изменится-13-октября"/></text:h>
      <text:p text:style-name="First_20_paragraph">13.10.2023</text:p>
      <text:p text:style-name="Text_20_body"><text:span text:style-name="T1">13.10.2023 13 октября изменится расписание движения поездов на Ленинградском направлении на участке от Зеленограда-Крюково до Ленинградского вокзала. Об этом сообщили работники пресс-службы магистрали.</text:span></text:p>
      <text:p text:style-name="Text_20_body"><text:line-break/></text:p>
      <text:p text:style-name="Text_20_body">«Часть экспрессов будет отменена. Интервалы движения пригородных поездов от/до Ленинградского вокзала увеличены: днем во внепиковые часы — до 1 часа, в часы пик — до 20 минут. Изменения в расписании нужны для ремонта стрелочного перевода в дальнем пригороде на станции Подсолнечная», — сообщили в пресс-службе.</text:p>
      <text:p text:style-name="Text_20_body"><text:line-break/></text:p>
      <text:p text:style-name="Text_20_body">График движения поездов можно посмотреть на сайте перевозчика. (https://mtppk.ru/schedule/)</text:p>
      <text:p text:style-name="Text_20_body"><text:line-break/></text:p>
      <text:p text:style-name="Text_20_body">Адрес страницы: <text:a xlink:type="simple" xlink:href="http://marfino.mos.ru/presscenter/news/detail/11895503.html" office:name=""><text:span text:style-name="Definition">http://marfino.mos.ru/presscenter/news/detail/11895503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3T04:30:44Z</meta:creation-date>
    <dc:date>2023-10-13T04:30:44Z</dc:date>
  </office:meta>
</office:document-meta>
</file>