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выплаты-доставки-городских-доплат-к-пенсиям-пособий-и-других-социальных-выплат-в-октябре-2023-года"/>График выплаты (доставки) городских доплат к пенсиям, пособий и других социальных выплат в октябре 2023 года<text:bookmark-end text:name="график-выплаты-доставки-городских-доплат-к-пенсиям-пособий-и-других-социальных-выплат-в-октябре-2023-года"/></text:h>
      <text:p text:style-name="First_20_paragraph">29.09.2023</text:p>
      <text:p text:style-name="Text_20_body">График выплаты (доставки) городских доплат к пенсиям, пособий и других социальных выплат с 3 по 18 октября в следующие дни:</text:p>
      <text:p text:style-name="Text_20_body"><text:span text:style-name="T1">3, 4, 5 октября — по установленному графику;</text:span></text:p>
      <text:p text:style-name="Text_20_body"><text:span text:style-name="T1">6 октября — за 6 и 8 октября;</text:span></text:p>
      <text:p text:style-name="Text_20_body"><text:span text:style-name="T1">7, 9, 10, 11, 12 октября — по установленному графику;</text:span></text:p>
      <text:p text:style-name="Text_20_body"><text:span text:style-name="T1">13 октября — за 13 и 15 октября;</text:span></text:p>
      <text:p text:style-name="Text_20_body"><text:span text:style-name="T1">14, 16, 17, 18 октября — по установленному графику.</text:span></text:p>
      <text:p text:style-name="Text_20_body"><text:span text:style-name="T1">В остальные дни по установленному графику.</text:span></text:p>
      <text:p text:style-name="Text_20_body">В случае отсутствия получателей социальных услуг дома в день доставки, денежные средства будут выплачиваться непосредственно в отделениях почтовой связи (отделах доставки денежных средств) до окончания выплатного периода.</text:p>
      <text:p text:style-name="Text_20_body"><text:line-break/></text:p>
      <text:p text:style-name="Text_20_body">Адрес страницы: <text:a xlink:type="simple" xlink:href="http://marfino.mos.ru/presscenter/news/detail/11863786.html" office:name=""><text:span text:style-name="Definition">http://marfino.mos.ru/presscenter/news/detail/11863786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9T12:33:19Z</meta:creation-date>
    <dc:date>2023-09-29T12:33:19Z</dc:date>
  </office:meta>
</office:document-meta>
</file>