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абораторное-подтверждение-гриппа-птиц-на-ооо-лениногорская-фабрика"/>Лабораторное подтверждение гриппа птиц на ООО «Лениногорская фабрика»<text:bookmark-end text:name="лабораторное-подтверждение-гриппа-птиц-на-ооо-лениногорская-фабрика"/></text:h>
      <text:p text:style-name="First_20_paragraph">19.09.2023</text:p>
      <text:p text:style-name="Text_20_body">В адрес Управления Роспотребнадзора по городу Москве (далее - Управление) из Управления Роспотребнадзора по Республике Татарстан (Татарстан) поступила информация Управления Россельхознадзора по Республике Татарстан о случае лабораторного подтверждения гриппа птиц на ООО «Лениногорская фабрика» (Республика Татарстан, Лениногорский район, г. Лениногорск, ул. Чайковского, д. 44).</text:p>
      <text:p text:style-name="Text_20_body">В период с 05.08.2023 по 23.08.2023 яйцо куриное пищевое СВ, яйцо куриное пищевое<text:line-break/>С1, яйцо куриное пищевое СО производства ООО «Лениногорская птицефабрика» (Республика Татарстан, Лениногорский район, г. Лениногорск, ул. Чайковского, д. 44) поставлялось хозяйствующим субъектам, осуществляющим деятельность в Республике Башкортостан, Краснодарском крае, Московской, Оренбургской, Самарской областям и г. Москве .</text:p>
      <text:p text:style-name="Text_20_body">С 29.08.2023 г. установлены ограничительные мероприятия (карантин) на территории эпизоотического очага, используемой обществом ООО «Лениногорская птицефабрика».</text:p>
      <text:p text:style-name="Text_20_body">В случае выявления в обороте продукции ООО «Лениногорская птицефабрика», (Республика Татарстан, Лениногорский район г. Лениногорск, ул. Чайковского, д. 44) незамедлительно информировать Управление.</text:p>
      <text:p text:style-name="Text_20_body">Контактное лицо: и.о.начальника отдела надзора за питанием населения Управления Роспотребнадзора по городу Москве Касаткина Екатерина Васильевна, тел. 8 (495) 687-40-31,<text:line-break/>e-mail: uprav@77.rospotrebnadzor.ru.</text:p>
      <text:p text:style-name="Text_20_body"><text:line-break/></text:p>
      <text:p text:style-name="Text_20_body">Адрес страницы: <text:a xlink:type="simple" xlink:href="http://marfino.mos.ru/presscenter/news/detail/11838968.html" office:name=""><text:span text:style-name="Definition">http://marfino.mos.ru/presscenter/news/detail/11838968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08:23:49Z</meta:creation-date>
    <dc:date>2023-09-19T08:23:49Z</dc:date>
  </office:meta>
</office:document-meta>
</file>